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bullet style:num-suffix="" text:bullet-char="​" text:level="1">
        <style:list-level-properties text:min-label-width="10mm"/>
      </text:list-level-style-bullet>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DOELGROEPENVERORDENING GEMEENTE BRUMMEN 2026</text:p>
      <text:section text:name="regeling_id1-3-2" text:style-name="regeling">
        <text:section text:name="aanhef_id1-3-2-1" text:style-name="aanhef">
          <text:section text:name="preambule_id1-3-2-1-1" text:style-name="preambule">
            <text:p text:style-name="al">Kenmerk Z121193/D471647</text:p>
            <text:p text:style-name="al"/>
            <text:p text:style-name="al">DE RAAD VAN DE GEMEENTE BRUMMEN,</text:p>
            <text:p text:style-name="al">Gelezen het voorstel van het college van burgemeester en wethouders van 14 april 2026 met kenmerk D471644;</text:p>
            <text:p text:style-name="al">Gehoord het behandeladvies van het Forum van 21 mei 2026;</text:p>
            <text:p text:style-name="al"/>
            <text:p text:style-name="al">HEEFT BESLOTE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De Doelgroepenverordening gemeente Brummen 2026 vast te stellen. </text:p>
                <text:p text:style-name="al"/>
              </text:list-item>
            </text:list>
            <text:p text:style-name="al"/>
          </text:section>
          <text:section text:name="artikel_id1-3-2-2-2" text:style-name="artikel">
            <text:p text:style-name="artikel_kop_titel"><text:span text:style-name="artikel_kop_label">Artikel</text:span> <text:span text:style-name="artikel_kop_nr">1.</text:span> Begrippen</text:p>
            <text:p text:style-name="al">Deze Verordening verstaat onder:</text:p>
            <text:list text:style-name="id1-3-2-2-2-3">
              <text:list-item text:style-override="id1-3-2-2-2-3-1">
                <text:number>a)</text:number>
                <text:p text:style-name="al"> Sociale huurwoning: huurwoningen met een huurprijs onder de liberalisatiegrens (prijspeil 2025 € 900,07). Kan zowel door corporaties als particulieren worden aangeboden.</text:p>
              </text:list-item>
              <text:list-item text:style-override="id1-3-2-2-2-3-2">
                <text:number>b)</text:number>
                <text:p text:style-name="al"> Goedkope koopwoning: een koopwoning met een maximale vrij op naam (VON) prijs van 61% van de geldende NHG-grens, dan wel door college vast te stellen percentage.</text:p>
              </text:list-item>
              <text:list-item text:style-override="id1-3-2-2-2-3-3">
                <text:number>c)</text:number>
                <text:p text:style-name="al"> betaalbare koopwoning: koopwoningen met een maximale vrij op naam (VON) prijs die ligt tussen 62% en 79% van de geldende NHG-grens, dan wel door college vast te stellen percentage.</text:p>
              </text:list-item>
              <text:list-item text:style-override="id1-3-2-2-2-3-4">
                <text:number>d)</text:number>
                <text:p text:style-name="al"> Betaalbare koopwoningen hoog: koopwoningen met een maximale vrij op naam (VON) prijs die ligt tussen 80% van de geldende NHG-grens en de NHG-grens, dan wel door college vast te stellen percentage.</text:p>
              </text:list-item>
              <text:list-item text:style-override="id1-3-2-2-2-3-5">
                <text:number>e)</text:number>
                <text:p text:style-name="al"> Midden huurwoning: Geliberaliseerde woning voor midden huur: huurwoningen waarvan de aanvangshuurprijs boven de liberalisatiegrens valt, maar niet meer bedraagt dan € 1.184,82 (prijspeil 2025).</text:p>
              </text:list-item>
              <text:list-item text:style-override="id1-3-2-2-2-3-6">
                <text:number>f)</text:number>
                <text:p text:style-name="al"> Onzelfstandige woonruimte: woonruimte welke niet door een persoon of huishouden kan worden bewoond zonder daarbij afhankelijk te zijn van wezenlijke voorzieningen buiten die woonruimte (zoals eigen voordeur, keuken, toilet en badkamer) welke voorzieningen gedeeld worden met anderen, met uitzondering van een kamer in een verzorgings- of verpleeghuis of een instelling.</text:p>
              </text:list-item>
              <text:list-item text:style-override="id1-3-2-2-2-3-7">
                <text:number>g)</text:number>
                <text:p text:style-name="al"> Huishouden: alleenstaande dan wel twee personen met of zonder kinderen, die een gemeenschappelijk huishouding voeren of wensen te voeren;</text:p>
              </text:list-item>
              <text:list-item text:style-override="id1-3-2-2-2-3-8">
                <text:number>h)</text:number>
                <text:p text:style-name="al"> Huishoudeninkomen: gezamenlijke verzamelinkomens als bedoeld in artikel 2.18 van de Wet inkomstenbelasting 2011 van het huishouden, of, wanneer geen inkomstenbelasting wordt geheven, het belastbare loon krachtens de Wet op de loonbelasting 1964 in het peiljaar.</text:p>
              </text:list-item>
              <text:list-item text:style-override="id1-3-2-2-2-3-9">
                <text:number>i)</text:number>
                <text:p text:style-name="al"> Ingezetene: natuurlijke persoon deel uitmakende van het huishouden die de afgelopen 2 jaar woonachtig is geweest in de gemeente Brummen of de laatste 15 jaar 8 jaar in de gemeente Brummen heeft gewoond en hiervoor een bewijs uit de gemeentelijke basisadministratie kan aanleveren.</text:p>
              </text:list-item>
              <text:list-item text:style-override="id1-3-2-2-2-3-10">
                <text:number>j)</text:number>
                <text:p text:style-name="al"> Huurder: een ingezetene, niet zijnde een onderhuurder, die een sociale huurwoning of een midden huurwoningen in de gemeente Brummen achterlaat.</text:p>
              </text:list-item>
            </text:list>
            <text:p text:style-name="al"/>
          </text:section>
          <text:section text:name="artikel_id1-3-2-2-3" text:style-name="artikel">
            <text:p text:style-name="artikel_kop_titel"><text:span text:style-name="artikel_kop_label">Artikel</text:span> <text:span text:style-name="artikel_kop_nr">2.</text:span> Doelgroep sociale huurwoningen</text:p>
            <text:p text:style-name="al">De doelgroep voor sociale huurwoningen zijn huishoudens met een huishoudeninkomen zoals bedoeld in de Woningwet 2015.</text:p>
            <text:p text:style-name="al"/>
          </text:section>
          <text:section text:name="artikel_id1-3-2-2-4" text:style-name="artikel">
            <text:p text:style-name="artikel_kop_titel"><text:span text:style-name="artikel_kop_label">Artikel</text:span> <text:span text:style-name="artikel_kop_nr">3.</text:span> Doelgroep midden huurwoningen</text:p>
            <text:p text:style-name="al">Voor een midden huurwoning met een huurprijs tussen € 900,07 en € 1.184,82 is voor alleenstaanden een bruto jaarinkomen nodig van minimaal € 49.669,- en maximaal € 67.366,-. Voor een meerpersoonshuishouden geldt een bruto jaarinkomen van minimaal € 54.847,- en maximaal € 89.821,- (prijspeil 2025), dan wel door het Rijk vastgestelde bedragen. (bron: Rijksoverheid.nl)</text:p>
            <text:p text:style-name="al"/>
          </text:section>
          <text:section text:name="artikel_id1-3-2-2-5" text:style-name="artikel">
            <text:p text:style-name="artikel_kop_titel"><text:span text:style-name="artikel_kop_label">Artikel</text:span> <text:span text:style-name="artikel_kop_nr">4.</text:span> Doelgroep goedkope koopwoningen</text:p>
            <text:p text:style-name="al">De doelgroep voor goedkope woningen zijn huishoudens die op het moment van de start van de verkoopprocedure voor de desbetreffende woning een gezamenlijk inkomen hebben van maximaal € 65.000,- (bron Nibud Financieringslastnormen 2025) bruto. Het college van burgemeester en wethouders kan dit norminkomen jaarlijks aanpassen, conform de dan geldende Nibud Financieringslastnormen.</text:p>
            <text:p text:style-name="al"/>
          </text:section>
          <text:section text:name="artikel_id1-3-2-2-6" text:style-name="artikel">
            <text:p text:style-name="artikel_kop_titel"><text:span text:style-name="artikel_kop_label">Artikel</text:span> <text:span text:style-name="artikel_kop_nr">5.</text:span> Betaalbare koopwoningen</text:p>
            <text:p text:style-name="al">De doelgroep voor betaalbare koopwoningen zijn huishoudens die op het moment van de start van de verkoopprocedure voor de desbetreffende woning, een gezamenlijk inkomen hebben van maximaal € 80.000,- bruto (bron: Nibud Financieringslastnormen 2025). Het college van burgemeester en wethouders kan dit norminkomen jaarlijks aanpassen, conform de dan geldende Nibud Financieringslastnormen.</text:p>
            <text:p text:style-name="al"/>
          </text:section>
          <text:section text:name="artikel_id1-3-2-2-7" text:style-name="artikel">
            <text:p text:style-name="artikel_kop_titel"><text:span text:style-name="artikel_kop_label">Artikel</text:span> <text:span text:style-name="artikel_kop_nr">6.</text:span> Betaalbare koopwoningen hoog</text:p>
            <text:p text:style-name="al">De doelgroep voor betaalbare koopwoningen zijn huishoudens die op het moment van de start van de verkoopprocedure voor de desbetreffende woning, een gezamenlijk inkomen hebben van maximaal € 100.000,- (bron: Nibud Financieringslastnormen 2025).</text:p>
            <text:p text:style-name="al">Het college van burgemeester en wethouders kan dir norminkomen jaarlijks aanpassen, conform de dan geldende Nibud Financieringslastnormen. </text:p>
            <text:p text:style-name="al"/>
          </text:section>
          <text:section text:name="artikel_id1-3-2-2-8" text:style-name="artikel">
            <text:p text:style-name="artikel_kop_titel"><text:span text:style-name="artikel_kop_label">Artikel</text:span> <text:span text:style-name="artikel_kop_nr">7.</text:span> Meldingsplicht</text:p>
            <text:list text:style-name="id1-3-2-2-8-2">
              <text:list-item text:style-override="id1-3-2-2-8-2-1">
                <text:number>1.</text:number>
                <text:p text:style-name="al"> De eigenaar van woningen c.q. een woning met een huurprijsgrens als bedoeld in artikel 1, lid a, dient gedurende de in artikel 10 van deze verordening gestelde instandhoudingstermijnen jaarlijks een overzicht aan het college te verstrekken waarin aangetoond wordt dat alle aanvangshuurprijzen binnen het bepaalde van artikel 2 van deze verordening vallen. In dit overzicht dient ook aangetoond te worden of bij nieuwe verhuringen sprake was van verhuur aan huishoudens die behoren tot de doelgroepen als bedoeld in artikel 2 van deze verordening.</text:p>
              </text:list-item>
              <text:list-item text:style-override="id1-3-2-2-8-2-2">
                <text:number/>
                <text:p text:style-name="al">Uiterlijk op 1 juli dient voornoemd overzicht van het voorgaande kalenderjaar aan het college verstrekt te zijn. Verstrekking van de hiervoor genoemde gegevens geschiedt via een door het college voorgeschreven elektronisch formulier.</text:p>
              </text:list-item>
              <text:list-item text:style-override="id1-3-2-2-8-2-3">
                <text:number>2.</text:number>
                <text:p text:style-name="al"> Toegelaten instellingen als bedoeld in artikel 19, eerste lid van de Woningwet, die in het kader van hun informatieplicht op grond van de Woningwet reeds schriftelijk verslag uitbrengen over het verhuurbeleid, zijn vrijgesteld van de meldingsplicht als bedoeld in het eerste lid van dit artikel.</text:p>
              </text:list-item>
              <text:list-item text:style-override="id1-3-2-2-8-2-4">
                <text:number>3.</text:number>
                <text:p text:style-name="al"> De verkoper of projectontwikkelaar van nieuwbouw goedkope koopwoningen dient per nieuwbouwproject aan het college een overzicht te overleggen waaruit blijkt dat de woningen verkocht zijn aan huishoudens die vallen binnen de doelgroep als bedoeld in artikel 4 van deze verordening. Verstrekking van de hiervoor genoemde gegevens geschiedt via een door het college voorgeschreven elektronische formulier.</text:p>
              </text:list-item>
              <text:list-item text:style-override="id1-3-2-2-8-2-5">
                <text:number>4.</text:number>
                <text:p text:style-name="al"> Elke volgende verkoop van goedkope koopwoningen dient gedurende de in artikel 10 bepaalde instandhoudingstermijn uiterlijk binnen vier weken na het tekenen van de koopovereenkomst gemeld te worden bij het college. Verstrekking van de hiervoor genoemde gegevens geschiedt via een door het college voorgeschreven elektronisch formulier.</text:p>
                <text:p text:style-name="al"/>
              </text:list-item>
            </text:list>
          </text:section>
          <text:section text:name="artikel_id1-3-2-2-9" text:style-name="artikel">
            <text:p text:style-name="artikel_kop_titel"><text:span text:style-name="artikel_kop_label">Artikel</text:span> <text:span text:style-name="artikel_kop_nr">8.</text:span> Strafbepaling</text:p>
            <text:p text:style-name="al">Overtreding van de in artikel 7 gestelde meldingsplicht wordt gestraft met hechtenis van ten hoogste drie maanden of geldboete van de tweede categorie zoals is vastgelegd in Artikel 23 van het Wetboek van Strafrecht.</text:p>
            <text:p text:style-name="al"/>
          </text:section>
          <text:section text:name="artikel_id1-3-2-2-10" text:style-name="artikel">
            <text:p text:style-name="artikel_kop_titel"><text:span text:style-name="artikel_kop_label">Artikel</text:span> <text:span text:style-name="artikel_kop_nr">9.</text:span> Handhaving </text:p>
            <text:p text:style-name="al">Het is verboden om in strijd met de verordening woningen te onttrekken aan de doelgroep c.q. de instandhoudingstermijnen als genoemd in de voorgaande artikelen te doorkruisen. In geval van overtreding kan de gemeente handhavend optreden, bijvoorbeeld door het opleggen van een last onder dwangsom.</text:p>
            <text:p text:style-name="al"/>
          </text:section>
          <text:section text:name="artikel_id1-3-2-2-11" text:style-name="artikel">
            <text:p text:style-name="artikel_kop_titel"><text:span text:style-name="artikel_kop_label">Artikel</text:span> <text:span text:style-name="artikel_kop_nr">10.</text:span> Instandhoudingstermijn</text:p>
            <text:list text:style-name="id1-3-2-2-11-2">
              <text:list-item text:style-override="id1-3-2-2-11-2-1">
                <text:number>a.</text:number>
                <text:p text:style-name="al">Sociale huurwoningen, die verhuurd worden door een partij waar geen prestatieafspraken mee gemaakt worden, dienen gedurende een termijn van ten minste 25 jaar na eerste ingebruikname, voor de doelgroep als sociale huurwoning beschikbaar te blijven.</text:p>
              </text:list-item>
              <text:list-item text:style-override="id1-3-2-2-11-2-2">
                <text:number>b.</text:number>
                <text:p text:style-name="al"> Doelgroep midden huurwoningen, die verhuurd worden door een partij waar geen prestatieafspraken mee gemaakt worden, dienen gedurende een termijn van ten minste 10 jaar na eerste ingebruikname, voor de doelgroep als midden huurwoning beschikbaar te blijven.</text:p>
              </text:list-item>
              <text:list-item text:style-override="id1-3-2-2-11-2-3">
                <text:number>c.</text:number>
                <text:p text:style-name="al"> Goedkope koopwoningen dienen gedurende een termijn van ten minste 10 jaar na eerste ingebruikname, voor de doelgroep als goedkope koopwoning beschikbaar te blijven.</text:p>
              </text:list-item>
              <text:list-item text:style-override="id1-3-2-2-11-2-4">
                <text:number>d.</text:number>
                <text:p text:style-name="al"> Betaalbare koopwoningen dienen gedurende een termijn van ten minste 10 jaar na eerste ingebruikname voor de doelgroep betaalbare koopwoningen beschikbaar te blijven.</text:p>
              </text:list-item>
              <text:list-item text:style-override="id1-3-2-2-11-2-5">
                <text:number>e.</text:number>
                <text:p text:style-name="al"> Betaalbare koopwoningen hoog dienen gedurende een termijn van ten minste 10 jaar na eerste ingebruikname voor de doelgroep betaalbare koopwoningen beschikbaar te blijven.</text:p>
              </text:list-item>
              <text:list-item text:style-override="id1-3-2-2-11-2-6">
                <text:number>f.</text:number>
                <text:p text:style-name="al"> Het college kan nadere regels stellen om hiervoor ontheffing te verlenen. </text:p>
              </text:list-item>
            </text:list>
            <text:p text:style-name="al"/>
          </text:section>
          <text:section text:name="artikel_id1-3-2-2-12" text:style-name="artikel">
            <text:p text:style-name="artikel_kop_titel"><text:span text:style-name="artikel_kop_label">Artikel</text:span> <text:span text:style-name="artikel_kop_nr">11.</text:span> Differentiatie woningbouw</text:p>
            <text:p text:style-name="al">Differentiatie in woningbouw is belangrijk. De percentages en voorwaarden hiervoor zijn opgenomen in het Toetsingskader Woningbouw (bijlage 1 van de Routekaart Wonen 2.0).</text:p>
            <text:p text:style-name="al"/>
          </text:section>
          <text:section text:name="artikel_id1-3-2-2-13" text:style-name="artikel">
            <text:p text:style-name="artikel_kop_titel"><text:span text:style-name="artikel_kop_label">Artikel</text:span> <text:span text:style-name="artikel_kop_nr">12.</text:span> Nadere regels</text:p>
            <text:p text:style-name="al">Het college kan voor de uitvoering van deze verordening nadere regels vaststellen.</text:p>
            <text:p text:style-name="al"/>
          </text:section>
          <text:section text:name="artikel_id1-3-2-2-14" text:style-name="artikel">
            <text:p text:style-name="artikel_kop_titel"><text:span text:style-name="artikel_kop_label">Artikel</text:span> <text:span text:style-name="artikel_kop_nr">13.</text:span> Hardheidsclausule</text:p>
            <text:p text:style-name="al">Indien vanwege bijzondere omstandigheden een strikte toepassing van deze verordening naar het oordeel van het college zou leiden tot een onredelijke beslissing, kan het college gemotiveerd afwijken van het bepaalde in deze verordening.</text:p>
            <text:p text:style-name="al"/>
          </text:section>
          <text:section text:name="artikel_id1-3-2-2-15" text:style-name="artikel">
            <text:p text:style-name="artikel_kop_titel"><text:span text:style-name="artikel_kop_label">Artikel</text:span> <text:span text:style-name="artikel_kop_nr">14.</text:span> Inwerkingtreding</text:p>
            <text:p text:style-name="al">Deze verordening treedt in werking twee weken na de datum van de op de voorgeschreven wijze van bekendmaking.</text:p>
            <text:p text:style-name="al"/>
          </text:section>
          <text:section text:name="artikel_id1-3-2-2-16" text:style-name="artikel">
            <text:p text:style-name="artikel_kop_titel"><text:span text:style-name="artikel_kop_label">Artikel</text:span> <text:span text:style-name="artikel_kop_nr">15.</text:span> Citeertitel</text:p>
            <text:p text:style-name="al">Deze verordening wordt aangehaald als “doelgroepenverordening gemeente Brummen 2026”.</text:p>
            <text:p text:style-name="al">Met het vaststellen van de doelgroepenverordening gemeente Brummen 2026, vervalt de doelgroepenverordening gemeente Brummen 2025.</text:p>
            <text:p text:style-name="al"/>
            <text:p text:style-name="al"/>
            <text:p text:style-name="al"/>
          </text:section>
        </text:section>
        <text:section text:name="regeling-sluiting_id1-3-2-3" text:style-name="regeling-sluiting">
          <text:section text:name="ondertekening_id1-3-2-3-1">
            <text:p><text:span text:style-name="functie">Dit besluit is genomen tijdens de openbare raadsvergadering van 28 mei 2026. </text:span></text:p>
            <text:p><text:span text:style-name="functie">De gemeente raad van gemeente Brummen,</text:span></text:p>
            <text:p><text:span text:style-name="functie">Ir. J.N. Rozendaal</text:span></text:p>
            <text:p><text:span text:style-name="functie">Griffier M.E.A. Knoo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6854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4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4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rummen</meta:user-defined>
    <meta:user-defined meta:name="OVERHEID.Informatietype/DC.type">officiële publicatie</meta:user-defined>
    <meta:user-defined meta:name="OVERHEIDop.Rubriek/DC.type">algemeen verbindend voorschrift (verordening)</meta:user-defined>
    <meta:user-defined meta:name="OVERHEID.Gemeente/OVERHEID.authority">Brummen</meta:user-defined>
    <meta:user-defined meta:name="OVERHEID.Gemeente/DCTERMS.publisher">Brummen</meta:user-defined>
    <meta:user-defined meta:name="OVERHEID.TaxonomieBeleidsagendaDecentraal/OVERHEID.category">Huisvesting | Organisatie en beleid</meta:user-defined>
    <meta:user-defined meta:name="DC.source">Huisvestingswet 2014]|[https://wetten.overheid.nl/BWBR0035303/2025-07-01?g=2025-09-01&amp;z=2026-01-27</meta:user-defined>
    <meta:user-defined meta:name="DC.source">gemeentewet]|[https://wetten.overheid.nl/BWBR0005416/2026-06-04</meta:user-defined>
    <meta:user-defined meta:name="OVERHEIDop.referentienummer">Z121193/D471647</meta:user-defined>
    <meta:user-defined meta:name="DCTERMS.alternative">doelgroepenverordening gemeente Brummen 2026</meta:user-defined>
    <dc:language>nl</dc:language>
    <meta:user-defined meta:name="OVERHEIDop.locatietype/OVERHEIDop.gebiedsmarkering">Gemeente</meta:user-defined>
    <meta:user-defined meta:name="DC.title">DOELGROEPENVERORDENING GEMEENTE BRUMMEN 2026</meta:user-defined>
    <meta:user-defined meta:name="DCTERMS.W3CDTF/DCTERMS.available">2026-07-31</meta:user-defined>
    <meta:user-defined meta:name="DCTERMS.W3CDTF/OVERHEIDop.jaargang">2026</meta:user-defined>
    <meta:user-defined meta:name="OVERHEIDop.publicationIssue">368549</meta:user-defined>
    <meta:user-defined meta:name="OVERHEIDop.betreftRegeling">CVDR765277_1</meta:user-defined>
    <meta:user-defined meta:name="xs:date/OVERHEIDop.startdatum">2026-08-14</meta:user-defined>
    <meta:user-defined meta:name="OVERHEIDop.GmbID/DC.identifier">gmb-2026-368549</meta:user-defined>
    <meta:user-defined meta:name="OVERHEIDop.versieInformatie"/>
  </office:meta>
</office:document-meta>
</file>