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ontheffing verleend, Duintjesveldweg Zandvoort, t.h.v. Duintjesveldweg, sportcomplex Duintjesveld en Driving Range de Dunes Zandvoort, 0473-2026-0000853, het kamperen ten behoeve recreatief nachtverblijf buiten kampeerterreinen, op 19-08-2026 vanaf 16.00 uur voor crew DGP, 20-08-2026 vanaf 16:00 uur racefans t/m 24-08-2026 12:00 uur voor racefans en crew DGP, verzonden 29-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Zandvoort,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685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473-2026-0000853</meta:user-defined>
    <meta:user-defined meta:name="DCTERMS.abstract">het kamperen ten behoeve recreatief nachtverblijf buiten kampeerterreinen </meta:user-defined>
    <dc:language>nl</dc:language>
    <meta:user-defined meta:name="OVERHEIDop.locatietype/OVERHEIDop.gebiedsmarkering">Punt</meta:user-defined>
    <meta:user-defined meta:name="DC.title">Gemeente Zandvoort, ontheffing verleend, Duintjesveldweg Zandvoort, t.h.v. Duintjesveldweg, sportcomplex Duintjesveld en Driving Range de Dunes Zandvoort, 0473-2026-0000853, het kamperen ten behoeve recreatief nachtverblijf buiten kampeerterreinen, op 19-08-2026 vanaf 16.00 uur voor crew DGP, 20-08-2026 vanaf 16:00 uur racefans t/m 24-08-2026 12:00 uur voor racefans en crew DGP, verzonden 29-07-2026</meta:user-defined>
    <meta:user-defined meta:name="DCTERMS.W3CDTF/DCTERMS.available">2026-07-31</meta:user-defined>
    <meta:user-defined meta:name="DCTERMS.W3CDTF/OVERHEIDop.jaargang">2026</meta:user-defined>
    <meta:user-defined meta:name="OVERHEIDop.publicationIssue">368526</meta:user-defined>
    <meta:user-defined meta:name="OVERHEIDop.GmbID/DC.identifier">gmb-2026-368526</meta:user-defined>
    <meta:user-defined meta:name="OVERHEIDop.versieInformatie"/>
  </office:meta>
</office:document-meta>
</file>