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omgevingsvergunning verleend - Verzoeklocatie 2026072300308, herinrichting Kempenlaan Goirle, Goirle (GLE01) E 3192, Goirle (GLE01) E 4555, Goirle (GLE01) E 45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verplanten van 1 boom herinrichting Kempenlaan Goirle</text:p>
              </text:list-item>
              <text:list-item text:style-override="id1-3-2-1-1-3-2">
                <text:number>•</text:number>
                <text:p text:style-name="al">locatie: Verzoeklocatie 2026072300308, herinrichting Kempenlaan Goirle, Goirle (GLE01) E 3192, Goirle (GLE01) E 4555, Goirle (GLE01) E 4570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29-07-2026</text:p>
              </text:list-item>
              <text:list-item text:style-override="id1-3-2-1-1-3-5">
                <text:number>•</text:number>
                <text:p text:style-name="al">besluit verzonden op: 29-07-2026</text:p>
              </text:list-item>
              <text:list-item text:style-override="id1-3-2-1-1-3-6">
                <text:number>•</text:number>
                <text:p text:style-name="al">besluit treedt in werking op: 28-08-2026</text:p>
              </text:list-item>
              <text:list-item text:style-override="id1-3-2-1-1-3-7">
                <text:number>•</text:number>
                <text:p text:style-name="al">zaaknummer: 1058973</text:p>
              </text:list-item>
              <text:list-item text:style-override="id1-3-2-1-1-3-8">
                <text:number>•</text:number>
                <text:p text:style-name="al">toegekende activiteiten: Boom kappen of houtopstand vellen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10-09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6852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1058973</meta:user-defined>
    <dc:language>nl</dc:language>
    <meta:user-defined meta:name="OVERHEIDop.locatietype/OVERHEIDop.gebiedsmarkering">Lijn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Reguliere procedure - aanvraag omgevingsvergunning verleend - Verzoeklocatie 2026072300308, herinrichting Kempenlaan Goirle, Goirle (GLE01) E 3192, Goirle (GLE01) E 4555, Goirle (GLE01) E 4570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24</meta:user-defined>
    <meta:user-defined meta:name="OVERHEIDop.GmbID/DC.identifier">gmb-2026-368524</meta:user-defined>
    <meta:user-defined meta:name="OVERHEIDop.versieInformatie"/>
  </office:meta>
</office:document-meta>
</file>