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3-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3-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3-6">
      <text:list-level-style-bullet text:bullet-char="•" text:level="1">
        <style:list-level-properties text:min-label-width="10mm"/>
      </text:list-level-style-bullet>
    </text:list-style>
  </office:automatic-styles>
  <office:body>
    <office:text>
      <text:p text:style-name="new_page_staatscourant"/>
      <text:p text:style-name="single-kop-titel">Vrijgekomen seizoensgebonden standplaats voor de verkoop van oliebol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ren maken bekend dat een seizoensgebonden standplaatsvergunning beschikbaar is voor de verkoop van oliebollen en aanverwante producten op de Brink in Laren.</text:p>
            <text:p text:style-name="common-al">
            <text:span text:style-name="nadrukvet">Kenmerken van de standplaats</text:span>
          </text:p>
            <text:list text:style-name="id1-3-2-1-1-3">
              <text:list-item text:style-override="id1-3-2-1-1-3-1">
                <text:number>•</text:number>
                <text:p text:style-name="al">Branche: verkoop van oliebollen en aanverwante producten.</text:p>
              </text:list-item>
              <text:list-item text:style-override="id1-3-2-1-1-3-2">
                <text:number>•</text:number>
                <text:p text:style-name="al">Locatie: de Brink, op het zuidelijke deel van het park.</text:p>
              </text:list-item>
              <text:list-item text:style-override="id1-3-2-1-1-3-3">
                <text:number>•</text:number>
                <text:p text:style-name="al">Periode: jaarlijks van 1 december tot en met 31 december.</text:p>
              </text:list-item>
              <text:list-item text:style-override="id1-3-2-1-1-3-4">
                <text:number>•</text:number>
                <text:p text:style-name="al">Looptijd vergunning: 15 jaar.</text:p>
              </text:list-item>
              <text:list-item text:style-override="id1-3-2-1-1-3-5">
                <text:number>•</text:number>
                <text:p text:style-name="al">Toegestane openingstijden: </text:p>
                <text:list text:style-name="id1-3-2-1-1-3-5-3">
                  <text:list-item text:style-override="id1-3-2-1-1-3-5-3-1">
                    <text:number>o</text:number>
                    <text:p text:style-name="al">maandag tot en met zaterdag: 08.00 uur tot 21.00 uur;</text:p>
                  </text:list-item>
                  <text:list-item text:style-override="id1-3-2-1-1-3-5-3-2">
                    <text:number>o</text:number>
                    <text:p text:style-name="al">zondag: 12.00 uur tot 18.00 uur.</text:p>
                  </text:list-item>
                </text:list>
              </text:list-item>
              <text:list-item text:style-override="id1-3-2-1-1-3-6">
                <text:number>•</text:number>
                <text:p text:style-name="al">Maximaal toegestane afmetingen van de verkoopwagen of het verkoopobject: 7 meter lang en 4 meter breed, inclusief luifel.</text:p>
              </text:list-item>
              <text:list-item text:style-override="id1-3-2-1-1-3-7">
                <text:number>•</text:number>
                <text:p text:style-name="al">Uitstallingen: het plaatsen van objecten buiten de verkoopwagen of het verkoopobject, zoals tafels, stoelen of andere uitstallingen, is niet toegestaan.</text:p>
              </text:list-item>
            </text:list>
            <text:p text:style-name="common-al">Bij de beoordeling van aanvragen wordt onder meer rekening gehouden met de kwaliteit en uitstraling van de standplaats. Daarbij gaat de voorkeur uit naar een sobere en verzorgde presentatie die past bij het historische karakter van het dorp.</text:p>
            <text:p text:style-name="common-al">
            <text:span text:style-name="nadrukvet">Kosten</text:span>
          </text:p>
            <text:p text:style-name="common-al">Voor het in behandeling nemen en verlenen van de standplaatsvergunning zijn leges verschuldigd van € 122,52.</text:p>
            <text:p text:style-name="common-al">Daarnaast wordt jaarlijks precariobelasting geheven voor het gebruik van gemeentegrond. Voor de actuele tarieven (prijspeil 2026) wordt verwezen naar artikel 10 van de Verordening op de heffing en invordering van precariobelasting gemeente Laren: <text:a xlink:href="https://lokaleregelgeving.overheid.nl/CVDR753111/1" xlink:type="simple"><text:span text:style-name="nadrukondlijn">https://lokaleregelgeving.overheid.nl/CVDR753111/1</text:span></text:a></text:p>
            <text:p text:style-name="common-al">
            <text:span text:style-name="nadrukvet">Indienen van een aanvraag</text:span>
          </text:p>
            <text:p text:style-name="common-al">Geïnteresseerden kunnen tot en met 1 september 2026 een aanvraag voor een standplaatsvergunning indienen via de website: <text:a xlink:href="https://www.laren.nl/inschrijving-geopend-standplaats-oliebollen-brink" xlink:type="simple"><text:span text:style-name="nadrukondlijn">https://www.laren.nl/inschrijving-geopend-standplaats-oliebollen-brink</text:span></text:a> </text:p>
            <text:p text:style-name="common-al">
            <text:span text:style-name="nadrukvet">Selectieprocedure</text:span>
          </text:p>
            <text:p text:style-name="common-al">De aanvraag moet binnen de gestelde termijn volledig worden ingediend. Indien een aanvraag onvolledig is, maar uiterlijk één week vóór het einde van de indieningstermijn is ontvangen, wordt de aanvrager eenmaal in de gelegenheid gesteld de aanvraag vóór het verstrijken van de termijn aan te vullen.</text:p>
            <text:p text:style-name="common-al">Indien meerdere volledige aanvragen voor de standplaats worden ingediend, worden deze beoordeeld door een selectiecommissie. De commissie kent punten toe op basis van vooraf vastgestelde kwaliteitscriteria. Hierbij wordt onder meer gekeken naar:</text:p>
            <text:list text:style-name="id1-3-2-1-1-13">
              <text:list-item text:style-override="id1-3-2-1-1-13-1">
                <text:number>•</text:number>
                <text:p text:style-name="al">het assortiment;</text:p>
              </text:list-item>
              <text:list-item text:style-override="id1-3-2-1-1-13-2">
                <text:number>•</text:number>
                <text:p text:style-name="al">de uitstraling van de verkoopwagen, verkoopobject en uitstalling;</text:p>
              </text:list-item>
              <text:list-item text:style-override="id1-3-2-1-1-13-3">
                <text:number>•</text:number>
                <text:p text:style-name="al">het verkoopmateriaal;</text:p>
              </text:list-item>
              <text:list-item text:style-override="id1-3-2-1-1-13-4">
                <text:number>•</text:number>
                <text:p text:style-name="al">duurzaamheid;</text:p>
              </text:list-item>
              <text:list-item text:style-override="id1-3-2-1-1-13-5">
                <text:number>•</text:number>
                <text:p text:style-name="al">de motivering van de aanvraag;</text:p>
              </text:list-item>
              <text:list-item text:style-override="id1-3-2-1-1-13-6">
                <text:number>•</text:number>
                <text:p text:style-name="al">referenties.</text:p>
              </text:list-item>
            </text:list>
            <text:p text:style-name="common-al">De vergunning wordt verleend aan de aanvrager die op basis van deze beoordeling de hoogste totaalscore behaalt.</text:p>
            <text:p text:style-name="common-al">Indien twee of meer aanvragers een gelijke eindscore behalen, wordt de rangorde vastgesteld door middel van loting.</text:p>
            <text:p text:style-name="last-al">Alle aanvragers ontvangen een schriftelijk besluit over de uitkomst van de procedure. Tegen dit besluit kunnen belanghebbend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6851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1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1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aren</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Vrijgekomen seizoensgebonden standplaats voor de verkoop van oliebollen</meta:user-defined>
    <meta:user-defined meta:name="DCTERMS.W3CDTF/DCTERMS.available">2026-08-03</meta:user-defined>
    <meta:user-defined meta:name="DCTERMS.W3CDTF/OVERHEIDop.jaargang">2026</meta:user-defined>
    <meta:user-defined meta:name="OVERHEIDop.publicationIssue">368516</meta:user-defined>
    <meta:user-defined meta:name="OVERHEIDop.GmbID/DC.identifier">gmb-2026-368516</meta:user-defined>
    <meta:user-defined meta:name="OVERHEIDop.versieInformatie"/>
  </office:meta>
</office:document-meta>
</file>