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de “Nachtmarkt”</text:p>
      <text:section text:name="zakelijke-mededeling_id1-3-2" text:style-name="zakelijke-mededeling">
        <text:section text:name="zakelijke-mededeling-tekst_id1-3-2-1" text:style-name="zakelijke-mededeling-tekst">
          <text:section text:name="tekst_id1-3-2-1-1" text:style-name="tekst">
            <text:p text:style-name="common-al">De burgemeester en burgemeester en wethouders van Vlissingen maken bekend dat een evenementenvergunning op grond van de Algemene plaatselijke verordening Vlissingen 2013 is verleend aan: </text:p>
            <text:p text:style-name="common-al">Naam evenement: Nachtmarkt </text:p>
            <text:p text:style-name="common-al">Voor de locatie: Boulevard Evertsen ter hoogte van Pier 7 in de richting van de Boulevard Bankert. </text:p>
            <text:p text:style-name="common-al">Korte omschrijving: De Nachtmarkt in Vlissingen wordt georganiseerd op de Boulevard Evertsen ter hoogte van Pier 7, in de richting van de Boulevard Bankert. Bezoekers kunnen genieten van een gevarieerd aanbod van marktkramen, ambulante handel en diverse foodstands. </text:p>
            <text:p text:style-name="common-al">Datum evenement: 7 augustus 2026</text:p>
            <text:p text:style-name="common-al">Tijdstip: 19:00 tot 24:00 uur  </text:p>
            <text:p text:style-name="common-al">Verzenddatum: 29 juli 2026 </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849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9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9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Kennisgeving verleende evenementenvergunning de “Nachtmarkt”</meta:user-defined>
    <meta:user-defined meta:name="DCTERMS.W3CDTF/DCTERMS.available">2026-07-31</meta:user-defined>
    <meta:user-defined meta:name="DCTERMS.W3CDTF/OVERHEIDop.jaargang">2026</meta:user-defined>
    <meta:user-defined meta:name="OVERHEIDop.publicationIssue">368496</meta:user-defined>
    <meta:user-defined meta:name="OVERHEIDop.GmbID/DC.identifier">gmb-2026-368496</meta:user-defined>
    <meta:user-defined meta:name="OVERHEIDop.versieInformatie"/>
  </office:meta>
</office:document-meta>
</file>