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Patosas Afro Fusion - Hertogstraat 2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31-07-2026</text:p>
            <text:p text:style-name="common-al">
            <text:span text:style-name="nadrukvet">Omschrijving: </text:span>Alcoholvergunning i.v.m. terraswijziging (Hertogstraat 23 6511 RV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963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29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9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9 juli 2026 tot en met 09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963/596f6a49-fa84-4f93-8e71-78cd576bc673.pdf" xlink:type="simple">https://besluitenapv.nijmegen.nl/ZD2600094963/596f6a49-fa84-4f93-8e71-78cd576bc67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84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Patosas Afro Fusion - Hertogstraat 23 te Nijm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78</meta:user-defined>
    <meta:user-defined meta:name="OVERHEIDop.GmbID/DC.identifier">gmb-2026-368478</meta:user-defined>
    <meta:user-defined meta:name="OVERHEIDop.versieInformatie"/>
  </office:meta>
</office:document-meta>
</file>