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ontheffing, het verstrekken van zwakalcoholhoudende drank tijdens Dobberpop 26-09-2026, Tussenboersweg 2, 7948 NZ Nij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Alcoholontheffing ontvangen. De vergunning/ontheffing is aangevraagd voor het verstrekken van zwakalcoholhoudende drank tijdens Dobberpop 26-09-2026 aan de Tussenboersweg 2, 7948 NZ Nijeveen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Alcoholontheffing ontvangen op 29-07-2026. We nemen waarschijnlijk voor 22-09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6847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7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7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OVERHEIDop.referentienummer">00003668165</meta:user-defined>
    <dc:language>nl</dc:language>
    <meta:user-defined meta:name="OVERHEIDop.locatietype/OVERHEIDop.gebiedsmarkering">Punt</meta:user-defined>
    <meta:user-defined meta:name="DC.title">Aanvraag Alcoholontheffing, het verstrekken van zwakalcoholhoudende drank tijdens Dobberpop 26-09-2026, Tussenboersweg 2, 7948 NZ Nijeve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73</meta:user-defined>
    <meta:user-defined meta:name="OVERHEIDop.GmbID/DC.identifier">gmb-2026-368473</meta:user-defined>
    <meta:user-defined meta:name="OVERHEIDop.versieInformatie"/>
  </office:meta>
</office:document-meta>
</file>