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vergunning, Hallerhoek en Mageleresch in Den Ham, Hellendoorn Rally 2026 Mageleresch en Hellendoorn op 19-09-2026 van 10.00 tot 22.00 uu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Hallerhoek en Mageleresch in Den Ham</text:p>
            <text:p text:style-name="common-al">
            <text:span text:style-name="nadrukvet">Wat:</text:span> Hellendoorn Rally 2026 Mageleresch en Hellendoorn op 18-09-2026 van 18:00 tit 23:59uur en 19-09-2026 van 10.00 tot 22.00 uur</text:p>
            <text:p text:style-name="common-al">
            <text:span text:style-name="nadrukvet">Wanneer:</text:span> 18 september 2026 van 18:00 tot 23:59 uur. 19 september 2026 van 10:00 tot 22:00 uur.</text:p>
            <text:p text:style-name="common-al">
            <text:span text:style-name="nadrukvet">Verzonden: 29-7-2026</text:span>
          </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Manitobaplein 1, 7671 GS Vriezenveen / Postbus 67, 7670 AB Twenterand.</text:p>
            <text:p text:style-name="last-al">Telefoon: 0546 840 840 E- mail: info@Twenter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6847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7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7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TR-Z2026-000633</meta:user-defined>
    <meta:user-defined meta:name="DCTERMS.abstract">Hellendoorn Rally 2026 Mageleresch en Hellendoorn op 19-09-2026 van 10.00 tot 22.00 uur</meta:user-defined>
    <dc:language>nl</dc:language>
    <meta:user-defined meta:name="OVERHEIDop.locatietype/OVERHEIDop.gebiedsmarkering">Punt</meta:user-defined>
    <meta:user-defined meta:name="DC.title">Gemeente Twenterand - verleende vergunning, Hallerhoek en Mageleresch in Den Ham, Hellendoorn Rally 2026 Mageleresch en Hellendoorn op 19-09-2026 van 10.00 tot 22.00 uur</meta:user-defined>
    <meta:user-defined meta:name="DCTERMS.W3CDTF/DCTERMS.available">2026-07-31</meta:user-defined>
    <meta:user-defined meta:name="DCTERMS.W3CDTF/OVERHEIDop.jaargang">2026</meta:user-defined>
    <meta:user-defined meta:name="OVERHEIDop.publicationIssue">368471</meta:user-defined>
    <meta:user-defined meta:name="OVERHEIDop.GmbID/DC.identifier">gmb-2026-368471</meta:user-defined>
    <meta:user-defined meta:name="OVERHEIDop.versieInformatie"/>
  </office:meta>
</office:document-meta>
</file>