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 – een evenementenvergunning verleend voor BBQ &amp; Tu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GEMENE PLAATSELIJKE VERORDENING </text:p>
            <text:p text:style-name="common-al"/>
            <text:p text:style-name="common-al">Verleende evenementenvergunning </text:p>
            <text:p text:style-name="common-al"/>
            <text:p text:style-name="common-al">De Burgemeester van Den Helder maakt bekend, dat hij op 29 juli 2026 de volgende evenementenvergunning heeft verleend:</text:p>
            <text:p text:style-name="common-al"/>
            <text:p text:style-name="common-al">Beslotenfeest BBQ &amp; Tunes aan de van Limburg Stirumstraat in Den Helder</text:p>
            <text:p text:style-name="common-al">Datum evenement: Zaterdag 8 augustus 2026 van 14:00 uur tot 23:30 uur </text:p>
            <text:p text:style-name="common-al">Zaaknummer: 590965</text:p>
            <text:p text:style-name="common-al"/>
            <text:p text:style-name="common-al">Niet eens met dit besluit?</text:p>
            <text:p text:style-name="common-al">Als u het niet eens bent met dit besluit dan kunt u binnen zes weken na de verzenddatum bezwaar maken. <text:a xlink:href="https://www.denhelder.nl/Contact/Bezwaar_maken" xlink:type="simple">Hier</text:a> kunt u lezen hoe u online of per post uw bezwaar kunt indienen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6844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4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4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en Helder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Lijn</meta:user-defined>
    <meta:user-defined meta:name="DC.title">Gemeente Den Helder – een evenementenvergunning verleend voor BBQ &amp; Tunes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449</meta:user-defined>
    <meta:user-defined meta:name="OVERHEIDop.GmbID/DC.identifier">gmb-2026-368449</meta:user-defined>
    <meta:user-defined meta:name="OVERHEIDop.versieInformatie"/>
  </office:meta>
</office:document-meta>
</file>