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 nabij Obrechtstraat 25 (Depot 1/2) van 17-08-26 t/m 24-12-27</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 nabij Obrechtstraat 25 (Depot 1/2) van 17-08-26 t/m 24-12-27. Dit besluit namen wij op 29 juli 2026 voor de aanvraag met zaaknummer Z2026-00003040.</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844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40</meta:user-defined>
    <meta:user-defined meta:name="DCTERMS.abstract">Betreft:  Besluit op locatie Obrechtstraat ter hoogte van nummer 25 </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Besluit voor Plaatsen bouwobject nabij Obrechtstraat 25 (Depot 1/2) van 17-08-26 t/m 24-12-27</meta:user-defined>
    <meta:user-defined meta:name="OVERHEIDop.datumEindeReactietermijn">2026-09-09</meta:user-defined>
    <meta:user-defined meta:name="OVERHEIDop.terinzageleggingBG">https://jeleefomgeving.nl/inzien/001479179/2e6acbce-ab38-43b5-b5eb-d65a546a3303</meta:user-defined>
    <meta:user-defined meta:name="DCTERMS.W3CDTF/DCTERMS.available">2026-07-31</meta:user-defined>
    <meta:user-defined meta:name="DCTERMS.W3CDTF/OVERHEIDop.jaargang">2026</meta:user-defined>
    <meta:user-defined meta:name="OVERHEIDop.publicationIssue">368447</meta:user-defined>
    <meta:user-defined meta:name="OVERHEIDop.GmbID/DC.identifier">gmb-2026-368447</meta:user-defined>
    <meta:user-defined meta:name="OVERHEIDop.versieInformatie"/>
  </office:meta>
</office:document-meta>
</file>