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vergroten van een woonhuis , Vrielinklanden 49, 7542 LT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
            
          </text:p>
            <text:p text:style-name="common-al">Op 27 juli 2026 hebben wij een aanvraag ontvangen voor Het vergroten van een woonhuis  op de locatie Vrielinklanden 49, 7542 LT Enschede. De aanvraag is geregistreerd onder zaaknummer 0153Z2607-0731.</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844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4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4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731</meta:user-defined>
    <dc:language>nl</dc:language>
    <meta:user-defined meta:name="OVERHEIDop.locatietype/OVERHEIDop.gebiedsmarkering">Punt</meta:user-defined>
    <meta:user-defined meta:name="DC.title">Kennisgeving ontvangst aanvraag Het vergroten van een woonhuis , Vrielinklanden 49, 7542 LT Enschede</meta:user-defined>
    <meta:user-defined meta:name="DCTERMS.W3CDTF/DCTERMS.available">2026-08-05</meta:user-defined>
    <meta:user-defined meta:name="DCTERMS.W3CDTF/OVERHEIDop.jaargang">2026</meta:user-defined>
    <meta:user-defined meta:name="OVERHEIDop.publicationIssue">368444</meta:user-defined>
    <meta:user-defined meta:name="OVERHEIDop.GmbID/DC.identifier">gmb-2026-368444</meta:user-defined>
    <meta:user-defined meta:name="OVERHEIDop.versieInformatie"/>
  </office:meta>
</office:document-meta>
</file>