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Tweede Constantijn Huygensstraat 70-2 1054C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drie (3)( zelfstandige woonruimten uit 1 zelfstandige woonruimte</text:p>
            <text:p text:style-name="common-al">Besluit: verleend</text:p>
            <text:p text:style-name="common-al">Besluit verzonden op: 29-07-2026</text:p>
            <text:p text:style-name="common-al">Zaakadres: Tweede Constantijn Huygensstraat 70-2 1054CW Amsterdam</text:p>
            <text:p text:style-name="common-al">Zaaknummer: Z2026-02790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7905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44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7905</meta:user-defined>
    <meta:user-defined meta:name="DCTERMS.abstract">Het vormen van drie (3)(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verleend Tweede Constantijn Huygensstraat 70-2 1054CW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43</meta:user-defined>
    <meta:user-defined meta:name="OVERHEIDop.GmbID/DC.identifier">gmb-2026-368443</meta:user-defined>
    <meta:user-defined meta:name="OVERHEIDop.versieInformatie"/>
  </office:meta>
</office:document-meta>
</file>