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delen van een woning voor kamerverhuur, Deventerweg 76, 7245PK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9 juli 2026 de volgende aanvraag voor een Omgevingsvergunning hebben ontvangen:</text:p>
            <text:p text:style-name="common-al">Deventerweg 76, 7245PK Laren, het delen van een woning voor kamerverhuur, Z2026-01178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843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1178</meta:user-defined>
    <meta:user-defined meta:name="DCTERMS.abstract">Z2026-01178 Deventerweg 76, 7245PK Laren</meta:user-defined>
    <dc:language>nl</dc:language>
    <meta:user-defined meta:name="OVERHEIDop.locatietype/OVERHEIDop.gebiedsmarkering">Vlak</meta:user-defined>
    <meta:user-defined meta:name="DC.title">Aanvraag Omgevingsvergunning voor het delen van een woning voor kamerverhuur, Deventerweg 76, 7245PK La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8432</meta:user-defined>
    <meta:user-defined meta:name="OVERHEIDop.GmbID/DC.identifier">gmb-2026-368432</meta:user-defined>
    <meta:user-defined meta:name="OVERHEIDop.versieInformatie"/>
  </office:meta>
</office:document-meta>
</file>