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Zwetstraat 36, 2515 VH 's-Gravenhage, Zwetstraat 40, 2515 VH 's-Gravenhage, Zwetstraat 46, 2515 VH 's-Gravenhage, Zwetstraat 44, 2515 VH 's-Gravenhage, Zwetstraat 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panden Zwetstraat 36 tot en met 46 door het maken van een dakopbouw ten behoeve van 2 woningen</text:p>
            <text:p text:style-name="common-al"/>
            <text:p text:style-name="common-al">Ons kenmerk: VTH2026-6525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Zwetstraat 36, 2515 VH 's-Gravenhage, Zwetstraat 40, 2515 VH 's-Gravenhage, Zwetstraat 46, 2515 VH 's-Gravenhage, Zwetstraat 44, 2515 VH 's-Gravenhage, Zwetstraat 42, 2515 VH 's-Gravenhage, Zwetstraat 38, 2515 V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9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841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256</meta:user-defined>
    <meta:user-defined meta:name="DCTERMS.abstract">het veranderen van de panden Zwetstraat 36 tot en met 46 door het maken van een dakopbouw ten behoeve van 2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Zwetstraat 36, 2515 VH 's-Gravenhage, Zwetstraat 40, 2515 VH 's-Gravenhage, Zwetstraat 46, 2515 VH 's-Gravenhage, Zwetstraat 44, 2515 VH 's-Gravenhage, Zwetstraat 42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18</meta:user-defined>
    <meta:user-defined meta:name="OVERHEIDop.GmbID/DC.identifier">gmb-2026-368418</meta:user-defined>
    <meta:user-defined meta:name="OVERHEIDop.versieInformatie"/>
  </office:meta>
</office:document-meta>
</file>