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Aelbert van Spanjekade 7, 3059ZA Rotterdam Kadastraal perceel RTD14-BC-5436-G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op <text:span text:style-name="nadrukvet">29-07-2026</text:span> (op dezelfde dag verzonden) een omgevingsvergunning, met kenmerk <text:span text:style-name="nadrukvet">Z2026-006429/2026051301482</text:span>, heeft verleend voor de Bouwactiviteit (omgevingsplan). <text:span text:style-name="nadrukcur">(Grondslag: Omgevingswet, artikel 5.1)</text:span></text:p>
            <text:p text:style-name="common-al">De aanvraag betreft het bouwen van een vrijstaande nieuwbouwwoning (kavel 256) op de locatie nabij Aelbert van Spanjekade 7, 3059ZA te Rotterdam (Kadastraal perceel RTD14-BC-5436-G0).</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841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29</meta:user-defined>
    <meta:user-defined meta:name="DCTERMS.abstract">het opricht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Aelbert van Spanjekade 7, 3059ZA Rotterdam Kadastraal perceel RTD14-BC-5436-G0</meta:user-defined>
    <meta:user-defined meta:name="DCTERMS.W3CDTF/DCTERMS.available">2026-07-31</meta:user-defined>
    <meta:user-defined meta:name="DCTERMS.W3CDTF/OVERHEIDop.jaargang">2026</meta:user-defined>
    <meta:user-defined meta:name="OVERHEIDop.publicationIssue">368414</meta:user-defined>
    <meta:user-defined meta:name="OVERHEIDop.GmbID/DC.identifier">gmb-2026-368414</meta:user-defined>
    <meta:user-defined meta:name="OVERHEIDop.versieInformatie"/>
  </office:meta>
</office:document-meta>
</file>