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33b77dba-2a7c-46c6-aba8-bbf6341e5c5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8-3">
      <text:list-level-style-bullet text:bullet-char="▪" text:level="1">
        <style:list-level-properties text:min-label-width="10mm"/>
      </text:list-level-style-bullet>
    </text:list-style>
    <text:list-style style:name="id1-3-2-1-3-2-8-3-1">
      <text:list-level-style-bullet text:bullet-char="▪" text:level="1">
        <style:list-level-properties text:min-label-width="10mm"/>
      </text:list-level-style-bullet>
    </text:list-style>
    <text:list-style style:name="id1-3-2-1-3-2-8-3-2">
      <text:list-level-style-bullet text:bullet-char="▪" text:level="1">
        <style:list-level-properties text:min-label-width="10mm"/>
      </text:list-level-style-bullet>
    </text:list-style>
    <text:list-style style:name="id1-3-2-1-3-2-8-3-3">
      <text:list-level-style-bullet text:bullet-char="▪" text:level="1">
        <style:list-level-properties text:min-label-width="10mm"/>
      </text:list-level-style-bullet>
    </text:list-style>
    <text:list-style style:name="id1-3-2-1-3-2-8-3-4">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2-10">
      <text:list-level-style-bullet text:bullet-char="•" text:level="1">
        <style:list-level-properties text:min-label-width="10mm"/>
      </text:list-level-style-bullet>
    </text:list-style>
    <text:list-style style:name="id1-3-2-1-3-2-11">
      <text:list-level-style-bullet text:bullet-char="•" text:level="1">
        <style:list-level-properties text:min-label-width="10mm"/>
      </text:list-level-style-bullet>
    </text:list-style>
    <text:list-style style:name="id1-3-2-1-3-2-12">
      <text:list-level-style-bullet text:bullet-char="•" text:level="1">
        <style:list-level-properties text:min-label-width="10mm"/>
      </text:list-level-style-bullet>
    </text:list-style>
    <text:list-style style:name="id1-3-2-1-3-2-13">
      <text:list-level-style-bullet text:bullet-char="•" text:level="1">
        <style:list-level-properties text:min-label-width="10mm"/>
      </text:list-level-style-bullet>
    </text:list-style>
    <text:list-style style:name="id1-3-2-1-3-2-14">
      <text:list-level-style-bullet text:bullet-char="•" text:level="1">
        <style:list-level-properties text:min-label-width="10mm"/>
      </text:list-level-style-bullet>
    </text:list-style>
    <text:list-style style:name="id1-3-2-1-3-2-15">
      <text:list-level-style-bullet text:bullet-char="•" text:level="1">
        <style:list-level-properties text:min-label-width="10mm"/>
      </text:list-level-style-bullet>
    </text:list-style>
    <text:list-style style:name="id1-3-2-1-3-2-16">
      <text:list-level-style-bullet text:bullet-char="•" text:level="1">
        <style:list-level-properties text:min-label-width="10mm"/>
      </text:list-level-style-bullet>
    </text:list-style>
    <text:list-style style:name="id1-3-2-1-3-2-17">
      <text:list-level-style-bullet text:bullet-char="•" text:level="1">
        <style:list-level-properties text:min-label-width="10mm"/>
      </text:list-level-style-bullet>
    </text:list-style>
    <text:list-style style:name="id1-3-2-1-3-2-18">
      <text:list-level-style-bullet text:bullet-char="•" text:level="1">
        <style:list-level-properties text:min-label-width="10mm"/>
      </text:list-level-style-bullet>
    </text:list-style>
    <text:list-style style:name="id1-3-2-1-3-2-19">
      <text:list-level-style-bullet text:bullet-char="•" text:level="1">
        <style:list-level-properties text:min-label-width="10mm"/>
      </text:list-level-style-bullet>
    </text:list-style>
    <text:list-style style:name="id1-3-2-1-3-2-20">
      <text:list-level-style-bullet text:bullet-char="•" text:level="1">
        <style:list-level-properties text:min-label-width="10mm"/>
      </text:list-level-style-bullet>
    </text:list-style>
    <text:list-style style:name="id1-3-2-1-3-2-21">
      <text:list-level-style-bullet text:bullet-char="•" text:level="1">
        <style:list-level-properties text:min-label-width="10mm"/>
      </text:list-level-style-bullet>
    </text:list-style>
    <text:list-style style:name="id1-3-2-1-3-2-22">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passen van een stopverbod naar parkeerverbod aan Veurste Rou te Blijham</text:p>
      <text:section text:name="regeling_id1-3-2" text:style-name="regeling">
        <text:section text:name="aanhef_id1-3-2-1" text:style-name="aanhef">
          <text:section text:name="context_id1-3-2-1-1" text:style-name="context">
            <text:p text:style-name="context.al">No. Z/26/275414/D-725437</text:p>
            <text:p text:style-name="context_bottom"/>
          </text:section>
          <text:p text:style-name="aanhef_wie">Burgemeester en wethouders van de gemeente Westerwolde:</text:p>
          <text:section text:name="considerans_id1-3-2-1-3" text:style-name="considerans">
            <text:p text:style-name="considerans.al">Overwegende:</text:p>
            <text:list text:style-name="id1-3-2-1-3-2">
              <text:list-item text:style-override="id1-3-2-1-3-2-1">
                <text:number>•</text:number>
                <text:p text:style-name="al">dat de Veurste Rou in Blijham een openbare weg is;</text:p>
              </text:list-item>
              <text:list-item text:style-override="id1-3-2-1-3-2-2">
                <text:number>•</text:number>
                <text:p text:style-name="al">dat de Veurste Rou ligt tussen Achterste Rou en Hoofdweg;</text:p>
              </text:list-item>
              <text:list-item text:style-override="id1-3-2-1-3-2-3">
                <text:number>•</text:number>
                <text:p text:style-name="al">dat de Veurste Rou in beheer in van gemeente Westerwolde;</text:p>
              </text:list-item>
              <text:list-item text:style-override="id1-3-2-1-3-2-4">
                <text:number>•</text:number>
                <text:p text:style-name="al">dat de in dit besluit genoemde weg is gelegen binnen de bebouwde kom;</text:p>
              </text:list-item>
              <text:list-item text:style-override="id1-3-2-1-3-2-5">
                <text:number>•</text:number>
                <text:p text:style-name="al">dat de gemeente Westerwolde een verzoek heeft ontvangen van OBS De Wiekslag om een deel van het huidige stopverbod aan de Veurste Rou te wijzigen in een parkeerverbod, met als doel het mogelijk te maken dat ouders hun kinderen kortstondig kunnen afzetten. In de huidige situatie vindt dit afzetgedrag namelijk ook al plaats, waarbij geregeld wordt stilgestaan of geparkeerd in strijd met de geldende verkeersregels, hetgeen niet bijdraagt aan een veilige en overzichtelijke verkeerssituatie;</text:p>
              </text:list-item>
              <text:list-item text:style-override="id1-3-2-1-3-2-6">
                <text:number>•</text:number>
                <text:p text:style-name="al">dat de Veurste Rou dient als toegangsroute naar OBS de Wiekslag. Deze wordt regelmatig gebruikt door ouders om kinderen af te zetten</text:p>
              </text:list-item>
              <text:list-item text:style-override="id1-3-2-1-3-2-7">
                <text:number>•</text:number>
                <text:p text:style-name="al">dat de politie destijds een negatief advies gegeven heeft voor een stopverbod aan de Veurste Rou en daarmee handhaving überhaupt nu onzeker is;</text:p>
              </text:list-item>
              <text:list-item text:style-override="id1-3-2-1-3-2-8">
                <text:number>•</text:number>
                <text:p text:style-name="al">dat er op grond van artikel 2 van de Wegenverkeerswet 1994, nadere maatregelen kunnen worden genomen tot:</text:p>
                <text:list text:style-name="id1-3-2-1-3-2-8-3">
                  <text:list-item text:style-override="id1-3-2-1-3-2-8-3-1">
                    <text:number>▪</text:number>
                    <text:p text:style-name="al">het in stand houden van de weg en het waarborgen van de bruikbaarheid daarvan;</text:p>
                  </text:list-item>
                  <text:list-item text:style-override="id1-3-2-1-3-2-8-3-2">
                    <text:number>▪</text:number>
                    <text:p text:style-name="al">het zoveel mogelijk waarborgen van de vrijheid van het verkeer;</text:p>
                  </text:list-item>
                  <text:list-item text:style-override="id1-3-2-1-3-2-8-3-3">
                    <text:number>▪</text:number>
                    <text:p text:style-name="al">het verzekeren van de veiligheid op de weg;</text:p>
                  </text:list-item>
                  <text:list-item text:style-override="id1-3-2-1-3-2-8-3-4">
                    <text:number>▪</text:number>
                    <text:p text:style-name="al">het beschermen van weggebruikers en passagiers;</text:p>
                  </text:list-item>
                </text:list>
              </text:list-item>
              <text:list-item text:style-override="id1-3-2-1-3-2-9">
                <text:number>•</text:number>
                <text:p text:style-name="al">dat voor (bijna) de hele Veurste Rou nu een stopverbod geldt middels een doorgetrokken gele streep;</text:p>
              </text:list-item>
              <text:list-item text:style-override="id1-3-2-1-3-2-10">
                <text:number>•</text:number>
                <text:p text:style-name="al">dat OBS De Wiekslag een doodlopend parkeerterrein heeft met plek voor maximaal 21 voertuigen (incl. 2 algemene gehandicaptenparkeerplaatsen);</text:p>
              </text:list-item>
              <text:list-item text:style-override="id1-3-2-1-3-2-11">
                <text:number>•</text:number>
                <text:p text:style-name="al">dat het onwenselijk is dat het parkeerterrein wordt gefaciliteerd als locatie waarbij voertuigen direct na het afzetten van passagiers keren. Deze manoeuvreerbewegingen verhogen de verkeersonzekerheid aanzienlijk, gezien de beperkte zichtbaarheid van jonge kinderen en hun onvoorspelbare verkeersgedrag;</text:p>
              </text:list-item>
              <text:list-item text:style-override="id1-3-2-1-3-2-12">
                <text:number>•</text:number>
                <text:p text:style-name="al">dat door het wijzigen van het stopverbod naar een parkeerverbod niet alle automobilisten gebruik hoeven te maken van het parkeerterrein;</text:p>
              </text:list-item>
              <text:list-item text:style-override="id1-3-2-1-3-2-13">
                <text:number>•</text:number>
                <text:p text:style-name="al">dat door het instellen van een parkeerverbod er voldoende ruimte vrij blijft, maar nog wel de mogelijkheid voorziet om direct in en uit te stappen;</text:p>
              </text:list-item>
              <text:list-item text:style-override="id1-3-2-1-3-2-14">
                <text:number>•</text:number>
                <text:p text:style-name="al">dat het is verstandig om een uitstapmogelijkheid aan de schoolzijde te bieden, zodat kinderen niet genoodzaakt zijn de weg over te steken, omdat zij direct aan de juiste zijde, de schoolzijde, kunnen uitstappen; </text:p>
              </text:list-item>
              <text:list-item text:style-override="id1-3-2-1-3-2-15">
                <text:number>•</text:number>
                <text:p text:style-name="al">dat de verkeersveiligheid in de directe omgeving van de basisschool hiermee wordt bevorderd, aangezien in de huidige situatie regelmatig wordt geparkeerd langs de gele streep ter plaatse van het stopverbod, in de bocht en bij de uitrit van het schoolplein, wat een onveilige verkeerssituatie oplevert;</text:p>
              </text:list-item>
              <text:list-item text:style-override="id1-3-2-1-3-2-16">
                <text:number>•</text:number>
                <text:p text:style-name="al">dat hierover reeds gesprekken zijn gevoerd met ouders (onder de aandacht gebracht), maar dat deze gesprekken niet hebben geleid tot een structurele oplossing waarbij dit ongewenste parkeergedrag achterwege blijft;</text:p>
              </text:list-item>
              <text:list-item text:style-override="id1-3-2-1-3-2-17">
                <text:number>•</text:number>
                <text:p text:style-name="al">dat het daarom wenselijk wordt geacht om ouders de mogelijkheid te bieden hun kinderen kortstondig te laten uitstappen, zodat langdurig en onjuist parkeren wordt voorkomen en de verkeersveiligheid wordt verbeterd;</text:p>
              </text:list-item>
              <text:list-item text:style-override="id1-3-2-1-3-2-18">
                <text:number>•</text:number>
                <text:p text:style-name="al">dat het wel noodzakelijk wordt geacht om een deel van het stopverbod te behouden vanwege uitzichtbelemmering, zoals bij de uitrit van de school en parkeerplaats, uitritten van de omliggende woningen;</text:p>
              </text:list-item>
              <text:list-item text:style-override="id1-3-2-1-3-2-19">
                <text:number>•</text:number>
                <text:p text:style-name="al">dat vanuit het oogpunt van verkeersveiligheid is het wenselijk dat de directe ingang van de school zo autoluw mogelijk blijft, om het overzicht te behouden en te voorkomen dat kinderen tussen geparkeerde auto’s vandaan komen. </text:p>
              </text:list-item>
              <text:list-item text:style-override="id1-3-2-1-3-2-20">
                <text:number>•</text:number>
                <text:p text:style-name="al">dat op voorhand niet is gebleken dat het instellen van de voorgestelde maatregelen gevaarlijke of hinderlijke verkeerssituaties oplevert, maar juist de verkeersveiligheid bevorderd omdat het daarom de verwachting is dat er mindere onveilige situatie ontstaan door auto’s die stoppen bij de gele doorgetrokken streep nabij de ingang schoolplein;</text:p>
              </text:list-item>
              <text:list-item text:style-override="id1-3-2-1-3-2-21">
                <text:number>•</text:number>
                <text:p text:style-name="al">dat op grond van de Wegenverkeerswet bij een stopverbod of parkeerverbod de voorkeur uitgaat naar het toepassen van belijning in plaats van het plaatsen van verkeersborden. Daarnaast dienen er geen onnodige verboden te worden ingesteld die niet noodzakelijk zijn en in de praktijk niet gehandhaafd kunnen worden. Aangezien het dagelijks voorkomt dat bestuurders hier stoppen om kinderen te laten uitstappen, is het realistischer om een deel van het gebied als parkeerverbod aan te wijzen (Uitvoeringsvoorschriften BABW).</text:p>
              </text:list-item>
              <text:list-item text:style-override="id1-3-2-1-3-2-22">
                <text:number>•</text:number>
                <text:p text:style-name="al">dat dit verkeersbesluit is overlegd met OBS De Wiekslag en zij de ouders zullen informeren over de gewijzigde haal – en brengsituatie bij de school – die voortvloeit uit dit genomen verkeersbesluit.</text:p>
              </text:list-item>
            </text:list>
            <text:p text:style-name="considerans.al">Gelet op:</text:p>
            <text:list text:style-name="id1-3-2-1-3-4">
              <text:list-item text:style-override="id1-3-2-1-3-4-1">
                <text:number>•</text:number>
                <text:p text:style-name="al">artikel 2, artikel 15 en artikel 18, lid 1d, van de Wegenverkeerswet, artikel 8 en 12 van het Besluit administratieve bepalingen inzake het wegverkeer, alsmede op het bepaalde in de Algemene Wet bestuursrecht, het Mandaatbesluit Gemeente Westerwolde, de Uitvoeringsvoorschriften BABW en het RVV 1990; </text:p>
              </text:list-item>
            </text:list>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
                <text:span text:style-name="nadrukvet">Het verwijderen van de gele doorgetrokken streep (stopverbod) zoals bedoeld in artikel 23 lid 1 onder g van het RVV 1990 volgens bijgevoegde tekening;</text:span>
              </text:p>
              </text:list-item>
              <text:list-item text:style-override="id1-3-2-2-1-1-2">
                <text:number>2)</text:number>
                <text:p text:style-name="al">
                <text:span text:style-name="nadrukvet">Intrekken van het verkeersbesluit van het door de voormalige gemeente Bellingwedde genomen verkeersbesluit <text:span text:style-name="nadrukcur">‘Tot het uitbreiden van het stopverbod aan de Veurste Rou te Blijham. Het stopverbod geldt van de inrit naar de nieuwe parkeerplaats tot aansluiting met de Swikstellen aan beide zijden van de weg met uitzondering van de langs de rijbaan gelegen parkeervakken. Het stopverbod wordt aangegeven middels een doorgetrokken gele strepen’ – tekendatum; Wedde, 27 mei 2008 (geen zaaknummer bekend);</text:span></text:span>
              </text:p>
              </text:list-item>
              <text:list-item text:style-override="id1-3-2-2-1-1-3">
                <text:number>3)</text:number>
                <text:p text:style-name="al">
                <text:span text:style-name="nadrukvet">Het aanbrengen van een gele onderbroken streep (parkeerverbod) zoals bedoeld in artikel 24 lid 1 onder e van het RVV 1990 volgens bijgevoegde tekening;</text:span>
              </text:p>
              </text:list-item>
              <text:list-item text:style-override="id1-3-2-2-1-1-4">
                <text:number>4)</text:number>
                <text:p text:style-name="al">
                <text:span text:style-name="nadrukvet">Het in stand houden van het overige gedeelte van het stopverbod (doorgetrokken gele streep) volgens tekening;</text:span>
              </text:p>
              </text:list-item>
              <text:list-item text:style-override="id1-3-2-2-1-1-5">
                <text:number>5)</text:number>
                <text:p text:style-name="al">
                <text:span text:style-name="nadrukvet">Dit verkeersbesluit op de gebruikelijke wijze te publiceren in de huis-aan-huisbladen de Ter Apeler Courant en het Streekblad)</text:span>
              </text:p>
              </text:list-item>
              <text:list-item text:style-override="id1-3-2-2-1-1-6">
                <text:number>6)</text:number>
                <text:p text:style-name="al">
                <text:span text:style-name="nadrukvet">Dit verkeersbesluit op de gebruikelijke wijze te publiceren in het digitaal Gemeenteblad.</text:span>
              </text:p>
              </text:list-item>
            </text:list>
            <text:p text:style-name="tekst_bottom"/>
          </text:section>
        </text:section>
        <text:section text:name="regeling-sluiting_id1-3-2-3" text:style-name="regeling-sluiting">
          <text:section text:name="gegeven_id1-3-2-3-1" text:style-name="gegeven">
            <text:p text:style-name="dagtekening">
            <text:span text:style-name="plaats"> Sellingen, </text:span>
            <text:span text:style-name="datum">27 juli 2026 </text:span>
          </text:p>
          </text:section>
          <text:section text:name="ondertekening_id1-3-2-3-2">
            <text:p><text:span text:style-name="ondertekening_naam">
            <text:span text:style-name="voornaam">
              
            </text:span>
            <text:span text:style-name="achternaam"/>
          </text:span></text:p>
            <text:p><text:span text:style-name="functie">Het college van burgemeester en wethouders van Westerwolde</text:span></text:p>
          </text:section>
          <text:section text:name="ondertekening_id1-3-2-3-3">
            <text:p><text:span text:style-name="functie">Namens deze</text:span></text:p>
          </text:section>
          <text:section text:name="ondertekening_id1-3-2-3-4">
            <text:p><text:span text:style-name="functie">J. Vogt</text:span></text:p>
          </text:section>
          <text:section text:name="ondertekening_id1-3-2-3-5">
            <text:p><text:span text:style-name="functie">Medewerker Verkeer &amp; Vervoer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Het besluit bekijken</text:span>
        </text:p>
          <text:p text:style-name="bezwaarschrift_al">Het verkeersbesluit met alle daarop betrekking hebbende stukken ligt van <text:span text:style-name="nadrukvet">12 augustus 2026 tot en met 23 september 2026 </text:span>ter inzage in het gemeentehuis in Sellingen. Het staat ook op: zoek.officielebekendmakingen.nl </text:p>
          <text:p text:style-name="bezwaarschrift_al">
          <text:span text:style-name="nadrukvet">Bent u het niet eens met het besluit?</text:span>
        </text:p>
          <text:p text:style-name="bezwaarschrift_al">Dan kunt u een bezwaarschrift opsturen. In een bezwaarschrift moet in ieder geval het volgende staan:</text:p>
          <text:p text:style-name="bezwaarschrift_al"> uw naam en uw adres;</text:p>
          <text:list text:style-name="id1-3-2-4-6">
            <text:list-item text:style-override="id1-3-2-4-6-1">
              <text:number>•</text:number>
              <text:p text:style-name="al">de datum waarop u uw bezwaarschrift heeft geschreven;</text:p>
            </text:list-item>
            <text:list-item text:style-override="id1-3-2-4-6-2">
              <text:number>•</text:number>
              <text:p text:style-name="al">de datum van het besluit waar u bezwaar tegen maakt en een omschrijving van het besluit. Wilt u het kenmerk dat boven deze brief staat vermelden?</text:p>
            </text:list-item>
            <text:list-item text:style-override="id1-3-2-4-6-3">
              <text:number>•</text:number>
              <text:p text:style-name="al">de motivering waarom u het niet eens bent met het besluit;</text:p>
            </text:list-item>
            <text:list-item text:style-override="id1-3-2-4-6-4">
              <text:number>•</text:number>
              <text:p text:style-name="al">uw handtekening.</text:p>
            </text:list-item>
          </text:list>
          <text:p text:style-name="bezwaarschrift_al">Stuur uw bezwaarschrift, binnen zes weken na de dag van bekendmaking van dit besluit, naar het college van burgemeester en wethouders van de gemeente Westerwolde. Postbus 14, 9550 AA Sellingen.</text:p>
          <text:p text:style-name="bezwaarschrift_al">
          <text:span text:style-name="nadrukvet">Heeft uw bezwaarschrift spoed?</text:span>
        </text:p>
          <text:p text:style-name="bezwaarschrift_al">Heeft uw bezwaarschrift zo veel spoed dat het besluit op bezwaar niet kan worden afgewacht? Dan kunt u de rechtbank vragen om een voorlopige </text:p>
          <text:p text:style-name="bezwaarschrift_al">voorziening. U stuurt uw verzoekschrift naar de Rechtbank Noord Nederland, </text:p>
          <text:p text:style-name="bezwaarschrift_al">Locatie Groningen, Postbus 150, 9700 AD Groningen.</text:p>
          <text:p text:style-name="bezwaarschrift_al">
          <text:span text:style-name="nadrukvet">Heeft u een DigiD? </text:span>
        </text:p>
          <text:p text:style-name="bezwaarschrift_al">Dan kunt u soms ook digitaal bezwaar maken via <text:a xlink:href="http://loket.rechtspraak.nl/bestuursrecht" xlink:type="simple"><text:span text:style-name="nadrukondlijn">http://loket.rechtspraak.nl/bestuursrecht</text:span></text:a> </text:p>
          <text:p text:style-name="bezwaarschrift_al">
          <text:span text:style-name="nadrukvet">Bijlage: Tekening </text:span>
        </text:p>
          <text:p text:style-name="bezwaarschrift_al">
          <draw:frame><draw:text-box><text:section text:name="plaatje_id1-3-2-4-15-1" text:style-name="plaatje">
            <text:p text:style-name="illustratie_id1-3-2-4-15-1-1"><draw:frame draw:style-name="illustratie_id1-3-2-4-15-1-1" text:anchor-type="paragraph" svg:width="153mm" svg:height="86.31509433962263mm"><draw:image xlink:href="Pictures/1i33b77dba-2a7c-46c6-aba8-bbf6341e5c5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684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wolde</meta:user-defined>
    <meta:user-defined meta:name="OVERHEID.Gemeente/OVERHEID.authority">Westerwolde</meta:user-defined>
    <meta:user-defined meta:name="OVERHEID.Informatietype/DC.type">officiële publicatie</meta:user-defined>
    <meta:user-defined meta:name="OVERHEIDop.Rubriek/DC.type">verkeersbesluit of -mededeling</meta:user-defined>
    <meta:user-defined meta:name="OVERHEID.Gemeente/DCTERMS.publisher">Westerwol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wolde - aanpassen van een stopverbod naar parkeerverbod - aan Veurste Rou te Blijha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6/275414/D-725437</meta:user-defined>
    <meta:user-defined meta:name="OVERHEIDop.verkeersbordcode">WM7</meta:user-defined>
    <meta:user-defined meta:name="OVERHEIDop.verkeersbordcode">WM8</meta:user-defined>
    <dc:language>nl</dc:language>
    <meta:user-defined meta:name="OVERHEIDop.locatietype/OVERHEIDop.gebiedsmarkering">Weg</meta:user-defined>
    <meta:user-defined meta:name="DC.title">Verkeersbesluit voor het aanpassen van een stopverbod naar parkeerverbod aan Veurste Rou te Blijham</meta:user-defined>
    <meta:user-defined meta:name="DCTERMS.W3CDTF/DCTERMS.available">2026-08-12</meta:user-defined>
    <meta:user-defined meta:name="OVERHEIDop.externeBijlage">Tekening - Verkeersbesluit wijziging stopverbod|exb-2026-27491</meta:user-defined>
    <meta:user-defined meta:name="DCTERMS.W3CDTF/OVERHEIDop.jaargang">2026</meta:user-defined>
    <meta:user-defined meta:name="OVERHEIDop.publicationIssue">368411</meta:user-defined>
    <meta:user-defined meta:name="OVERHEIDop.GmbID/DC.identifier">gmb-2026-368411</meta:user-defined>
    <meta:user-defined meta:name="OVERHEIDop.versieInformatie"/>
  </office:meta>
</office:document-meta>
</file>