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hoogwerker, Vrijstraat 11A 5611AT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6364 </text:p>
            <text:p text:style-name="common-al"> Omschrijving: plaatsen van een hoogwerk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Vrijstraat 11A 5611AT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Ingetrokken aanvraag </text:p>
            <text:p text:style-name="common-al"> Datum verzending: 29-07-2026 </text:p>
            <text:p text:style-name="common-al"> Heeft u direct belang bij deze beslissing? Dan kunt u binnen zes weken, na 29-07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837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7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7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364</meta:user-defined>
    <meta:user-defined meta:name="DCTERMS.abstract">plaatsen van een hoogwerk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op aanvraag: plaatsen van een hoogwerker, Vrijstraat 11A 5611AT Eindhov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379</meta:user-defined>
    <meta:user-defined meta:name="OVERHEIDop.GmbID/DC.identifier">gmb-2026-368379</meta:user-defined>
    <meta:user-defined meta:name="OVERHEIDop.versieInformatie"/>
  </office:meta>
</office:document-meta>
</file>