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besluit aanwijzing Dorpsstraat 7 te Ossendrecht</text:p>
      <text:section text:name="regeling_id1-3-2" text:style-name="regeling">
        <text:section text:name="aanhef_id1-3-2-1" text:style-name="aanhef">
          <text:section text:name="preambule_id1-3-2-1-1" text:style-name="preambule">
            <text:p text:style-name="al">Stichting Behoud Cultuurhistorisch Erfgoed Zuidwesthoek heeft een verzoek ingediend om het object gelegen aan de Dorpsstraat 7 te Ossendrecht aan te wijzen als gemeentelijk monument. De aanvraag is positief beoordeeld door de commissie omgevingskwaliteit. Het college van burgemeester en wethouders heeft besloten het voornemen uit te spreken om het object gelegen aan de Dorpsstraat 7 te Ossendrecht als gemeentelijk monument aan te wijzen. Dit ontwerpbesluit ligt tot 25 augustus 2026 ter inzage. Na bovengenoemde inspraakperiode worden eventuele zienswijzen in overweging genomen. Het college neemt vervolgens een definitief besluit over het al dan niet aanwijzen van Dorpsstraat 7 te Ossendrecht als gemeentelijk monument. </text:p>
            <text:p text:style-name="al">Verzonden: 14 juli 2026</text:p>
            <text:p text:style-name="al">
            <text:span text:style-name="nadrukcur">Hoogerheide, 31 juli 2026</text:span>
          </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nsdrecht</text:p>
            </table:table-cell>
            <table:table-cell office:value-type="string" table:style-name="header.C">
              <text:p text:style-name="headerright"><text:span text:style-name="nr">Nr. 36837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7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7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Woensdrecht</meta:user-defined>
    <meta:user-defined meta:name="OVERHEID.Informatietype/DC.type">officiële publicatie</meta:user-defined>
    <meta:user-defined meta:name="OVERHEIDop.Rubriek/DC.type">overige overheidsinformatie</meta:user-defined>
    <meta:user-defined meta:name="OVERHEID.Gemeente/OVERHEID.authority">Woensdrecht</meta:user-defined>
    <meta:user-defined meta:name="OVERHEID.Gemeente/DCTERMS.publisher">Woensdrecht</meta:user-defined>
    <meta:user-defined meta:name="OVERHEID.TaxonomieBeleidsagendaDecentraal/OVERHEID.category">Cultuur en recreatie | Organisatie en beleid</meta:user-defined>
    <dc:language>nl</dc:language>
    <meta:user-defined meta:name="OVERHEIDop.locatietype/OVERHEIDop.gebiedsmarkering">Adres</meta:user-defined>
    <meta:user-defined meta:name="DC.title">Voorgenomen besluit aanwijzing Dorpsstraat 7 te Ossendrecht</meta:user-defined>
    <meta:user-defined meta:name="DCTERMS.W3CDTF/DCTERMS.available">2026-07-31</meta:user-defined>
    <meta:user-defined meta:name="DCTERMS.W3CDTF/OVERHEIDop.jaargang">2026</meta:user-defined>
    <meta:user-defined meta:name="OVERHEIDop.publicationIssue">368377</meta:user-defined>
    <meta:user-defined meta:name="OVERHEIDop.GmbID/DC.identifier">gmb-2026-368377</meta:user-defined>
    <meta:user-defined meta:name="OVERHEIDop.versieInformatie"/>
  </office:meta>
</office:document-meta>
</file>