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Haya van Someren-Downerstraat 65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Haya van Someren-Downerstraat 65</text:p>
            <text:p text:style-name="common-al">Zaaknr: 5227780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6837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Haya van Someren-Downerstraat 6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Haya van Someren-Downerstraat 65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76</meta:user-defined>
    <meta:user-defined meta:name="OVERHEIDop.GmbID/DC.identifier">gmb-2026-368376</meta:user-defined>
    <meta:user-defined meta:name="OVERHEIDop.versieInformatie"/>
  </office:meta>
</office:document-meta>
</file>