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ijdelijke omgevingsvergunning tijdelijk Strand IJ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ing van een tijdelijk gebouw met een maatschappelijke functie naar een nieuw tijdelijk strand</text:p>
            <text:p text:style-name="common-al">Zaakadres: Tijdelijk Strand IJburg</text:p>
            <text:p text:style-name="common-al">Datum ontvangst: 16-07-2026</text:p>
            <text:p text:style-name="common-al">Zaaknummer: Z2026-031683</text:p>
            <text:p text:style-name="common-al">DSO-nummer: 20260716018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837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683</meta:user-defined>
    <meta:user-defined meta:name="DCTERMS.abstract">Verplaatsing  van een tijdelijk gebouw met een maatschappelijke functie naar een nieuw tijdelijk strand</meta:user-defined>
    <dc:language>nl</dc:language>
    <meta:user-defined meta:name="OVERHEIDop.locatietype/OVERHEIDop.gebiedsmarkering">Vlak</meta:user-defined>
    <meta:user-defined meta:name="DC.title">Aanvraag tijdelijke omgevingsvergunning tijdelijk Strand IJ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75</meta:user-defined>
    <meta:user-defined meta:name="OVERHEIDop.GmbID/DC.identifier">gmb-2026-368375</meta:user-defined>
    <meta:user-defined meta:name="OVERHEIDop.versieInformatie"/>
  </office:meta>
</office:document-meta>
</file>