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57, Kievitsweg 153, 2987VM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een aanvraag omgevingsvergunning ontvangen voor de bouw van een vervangende nieuwe telecommast SM171 Ridderkerk locatie Kievitsweg 153, 2987VM Ridderkerk. De aanvraag is geregistreerd onder zaaknummer Z2026-00000657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836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6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6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57</meta:user-defined>
    <meta:user-defined meta:name="DCTERMS.abstract">Betreft: bouw vervangende nieuwe telecommast SM171 Ridderkerk [Z2026-00000657], Kievitsweg 153, 2987VM Ridderkerk</meta:user-defined>
    <dc:language>nl</dc:language>
    <meta:user-defined meta:name="OVERHEIDop.locatietype/OVERHEIDop.gebiedsmarkering">Vlak</meta:user-defined>
    <meta:user-defined meta:name="DC.title">Kennisgeving aanvraag omgevingsvergunning Z2026-00000657, Kievitsweg 153, 2987VM Ridderker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61</meta:user-defined>
    <meta:user-defined meta:name="OVERHEIDop.GmbID/DC.identifier">gmb-2026-368361</meta:user-defined>
    <meta:user-defined meta:name="OVERHEIDop.versieInformatie"/>
  </office:meta>
</office:document-meta>
</file>