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4969, Grasboom 16 5658G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4969 </text:p>
            <text:p text:style-name="common-al"> Omschrijving: kappen van een boom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rasboom 16 5658GT Eindhoven</text:p>
              </text:list-item>
            </text:list>
            <text:p text:style-name="common-al"> Soort aanvraag: Kappen (groene reden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35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5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5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4969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DC.title">Verlenging termijn omgevingsvergunning: EHV-ZP2026-004969, Grasboom 16 5658GT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51</meta:user-defined>
    <meta:user-defined meta:name="OVERHEIDop.GmbID/DC.identifier">gmb-2026-368351</meta:user-defined>
    <meta:user-defined meta:name="OVERHEIDop.versieInformatie"/>
  </office:meta>
</office:document-meta>
</file>