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ouwersweg 5, 7351 TJ Hoenderloo, het kappen van 2 zomerei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7-07-2026</text:p>
            <text:p text:style-name="common-al">Zaaknummer:  02006336017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835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36017</meta:user-defined>
    <dc:language>nl</dc:language>
    <meta:user-defined meta:name="OVERHEIDop.locatietype/OVERHEIDop.gebiedsmarkering">Punt</meta:user-defined>
    <meta:user-defined meta:name="DC.title">Aanvraag Omgevingsvergunning Brouwersweg 5, 7351 TJ Hoenderloo, het kappen van 2 zomereik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50</meta:user-defined>
    <meta:user-defined meta:name="OVERHEIDop.GmbID/DC.identifier">gmb-2026-368350</meta:user-defined>
    <meta:user-defined meta:name="OVERHEIDop.versieInformatie"/>
  </office:meta>
</office:document-meta>
</file>