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Melding klein evenement - Lattrop-Breklenkamp, rondom Oortmanmolen Hoonhorst 2: band &amp; speciaalbiermidda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melding van een klein evenement hebben wij toegekend.</text:p>
            <text:p text:style-name="common-al">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Lattrop-Breklenkamp, rondom de Oortmanmolen Hoonhorst 2</text:p>
            <text:p text:style-name="common-al">
            <text:span text:style-name="nadrukvet">Wat:</text:span> band &amp; speciaalbiermiddag </text:p>
            <text:p text:style-name="common-al">
            <text:span text:style-name="nadrukvet">Wanneer:</text:span> 08-08-2026</text:p>
            <text:p text:style-name="common-al">Contactgegevens van de gemeente:</text:p>
            <text:p text:style-name="common-al">Adres: Nicolaasplein 5, 7591 MA Denekamp.</text:p>
            <text:p text:style-name="last-al">Telefoon: 0541 854 10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6834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inkelland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D-2026-001840</meta:user-defined>
    <meta:user-defined meta:name="DCTERMS.abstract">Band &amp; Speciaalbiermiddag PJO Lattrop</meta:user-defined>
    <dc:language>nl</dc:language>
    <meta:user-defined meta:name="OVERHEIDop.locatietype/OVERHEIDop.gebiedsmarkering">Punt</meta:user-defined>
    <meta:user-defined meta:name="DC.title">Gemeente Dinkelland - Melding klein evenement - Lattrop-Breklenkamp, rondom Oortmanmolen Hoonhorst 2: band &amp; speciaalbiermidda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8345</meta:user-defined>
    <meta:user-defined meta:name="OVERHEIDop.GmbID/DC.identifier">gmb-2026-368345</meta:user-defined>
    <meta:user-defined meta:name="OVERHEIDop.versieInformatie"/>
  </office:meta>
</office:document-meta>
</file>