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nabij Enterweg 17 (hoek Enterweg met Sluizendijk) in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en bekend gemaakt op de aanvraag Omgevingsvergunning voor het organiseren van het evenement Trotse Tukker Feesten van 6 t/m 8 aug. 2026 op locatie nabij Enterweg 17 (hoek Enterweg met Sluizendijk) in Wierden. De vergunning is akkoord. Het beslui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375.</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6834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375</meta:user-defined>
    <meta:user-defined meta:name="DCTERMS.abstract">Betreft:  Besluit op locatie nabij Enterweg 17 (hoek Enterweg met Sluizendijk) in Wierden</meta:user-defined>
    <dc:language>nl</dc:language>
    <meta:user-defined meta:name="OVERHEIDop.locatietype/OVERHEIDop.gebiedsmarkering">Vlak</meta:user-defined>
    <meta:user-defined meta:name="DC.title">Kennisgeving besluit op aanvraag Omgevingsvergunning nabij Enterweg 17 (hoek Enterweg met Sluizendijk) in Wierden</meta:user-defined>
    <meta:user-defined meta:name="DCTERMS.W3CDTF/DCTERMS.available">2026-07-31</meta:user-defined>
    <meta:user-defined meta:name="DCTERMS.W3CDTF/OVERHEIDop.jaargang">2026</meta:user-defined>
    <meta:user-defined meta:name="OVERHEIDop.publicationIssue">368342</meta:user-defined>
    <meta:user-defined meta:name="OVERHEIDop.GmbID/DC.identifier">gmb-2026-368342</meta:user-defined>
    <meta:user-defined meta:name="OVERHEIDop.versieInformatie"/>
  </office:meta>
</office:document-meta>
</file>