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illem de Zwijgerlaan 51-3 1056J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3e en en een deel van de 4e verdieping en het aanleggen van een dakterras aan de achterzijde op de 4e verdieping</text:p>
            <text:p text:style-name="common-al">Besluit: verleend</text:p>
            <text:p text:style-name="common-al">Besluit verzonden op: 28-07-2026</text:p>
            <text:p text:style-name="common-al">Zaakadres: Willem de Zwijgerlaan 51-3 1056JE Amsterdam</text:p>
            <text:p text:style-name="common-al">Zaaknummer: Z2026-013577</text:p>
            <text:p text:style-name="common-al">DSO-nummer: 20260325005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357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33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577</meta:user-defined>
    <meta:user-defined meta:name="DCTERMS.abstract">Veranderen van de 3e en en een deel van de 4e verdieping en het aanleggen van een dakterras aan de achterzijde op de 4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illem de Zwijgerlaan 51-3 1056JE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38</meta:user-defined>
    <meta:user-defined meta:name="OVERHEIDop.GmbID/DC.identifier">gmb-2026-368338</meta:user-defined>
    <meta:user-defined meta:name="OVERHEIDop.versieInformatie"/>
  </office:meta>
</office:document-meta>
</file>