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Zwaluwstraat 5 2025VM Haarlem, 0392-2026-0093024, het realiseren van een dakopbouw, verzonden 29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6833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3024</meta:user-defined>
    <meta:user-defined meta:name="DCTERMS.abstract">het realiseren van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Zwaluwstraat 5 2025VM Haarlem, 0392-2026-0093024, het realiseren van een dakopbouw, verzonden 29-07-2026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32</meta:user-defined>
    <meta:user-defined meta:name="OVERHEIDop.GmbID/DC.identifier">gmb-2026-368332</meta:user-defined>
    <meta:user-defined meta:name="OVERHEIDop.versieInformatie"/>
  </office:meta>
</office:document-meta>
</file>