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Bestevâerstraat 35-4 1056H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splitsing van de woning naar 2 woningen, splitsing van de dakterrassen op 5e verdieping, dakluik op de 5e verdieping, wijziging van de brandcompartimentering op de derde verdieping</text:p>
            <text:p text:style-name="common-al">Besluit: verleend</text:p>
            <text:p text:style-name="common-al">Besluit verzonden op: 28-07-2026</text:p>
            <text:p text:style-name="common-al">Zaakadres: Bestevâerstraat 35-4 1056HG Amsterdam</text:p>
            <text:p text:style-name="common-al">Zaaknummer: Z2026-007907</text:p>
            <text:p text:style-name="common-al">DSO-nummer: 202602190081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07907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8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832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2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2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7907</meta:user-defined>
    <meta:user-defined meta:name="DCTERMS.abstract">realiseren van een splitsing van de woning naar 2 woningen, splitsing van de dakterrassen op 5e verdieping, dakluik op de 5e verdieping, wijziging ..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Bestevâerstraat 35-4 1056HG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327</meta:user-defined>
    <meta:user-defined meta:name="OVERHEIDop.GmbID/DC.identifier">gmb-2026-368327</meta:user-defined>
    <meta:user-defined meta:name="OVERHEIDop.versieInformatie"/>
  </office:meta>
</office:document-meta>
</file>