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heophile de Bockstraat 61-3 1058T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dakterras ter hoogte van de vierde verdieping.</text:p>
            <text:p text:style-name="common-al">Besluit: verleend</text:p>
            <text:p text:style-name="common-al">Besluit verzonden op: 29-07-2026</text:p>
            <text:p text:style-name="common-al">Zaakadres: Theophile de Bockstraat 61-3 1058TZ Amsterdam</text:p>
            <text:p text:style-name="common-al">Zaaknummer: Z2026-015978</text:p>
            <text:p text:style-name="common-al">DSO-nummer: 202604110007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597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32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2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2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978</meta:user-defined>
    <meta:user-defined meta:name="DCTERMS.abstract">realiseren van een dakterras ter hoogte van de vierd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heophile de Bockstraat 61-3 1058TZ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26</meta:user-defined>
    <meta:user-defined meta:name="OVERHEIDop.GmbID/DC.identifier">gmb-2026-368326</meta:user-defined>
    <meta:user-defined meta:name="OVERHEIDop.versieInformatie"/>
  </office:meta>
</office:document-meta>
</file>