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plaatsen van een dakkapel, Deventer L 2516, Toutenburg 307, 7423XC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14 september 2026</text:span>
          </text:p>
            <text:p text:style-name="common-al">
            <text:span text:style-name="nadrukvet">Locatie:</text:span> Deventer L 2516, Toutenburg 307, 7423XC Deventer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565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565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6832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2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2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652</meta:user-defined>
    <meta:user-defined meta:name="DCTERMS.abstract">het plaatsen van een dakkap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plaatsen van een dakkapel, Deventer L 2516, Toutenburg 307, 7423XC Devente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20</meta:user-defined>
    <meta:user-defined meta:name="OVERHEIDop.GmbID/DC.identifier">gmb-2026-368320</meta:user-defined>
    <meta:user-defined meta:name="OVERHEIDop.versieInformatie"/>
  </office:meta>
</office:document-meta>
</file>