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Galenstraat 54, 7311 HE Apeldoorn, het plaatsen van een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6-07-2026</text:p>
            <text:p text:style-name="common-al">Zaaknummer:  02006335953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last-al">Nadere informatie hierover vindt u t.z.t.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6831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006335953</meta:user-defined>
    <dc:language>nl</dc:language>
    <meta:user-defined meta:name="OVERHEIDop.locatietype/OVERHEIDop.gebiedsmarkering">Punt</meta:user-defined>
    <meta:user-defined meta:name="DC.title">Aanvraag Omgevingsvergunning Van Galenstraat 54, 7311 HE Apeldoorn, het plaatsen van een in- en uitri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19</meta:user-defined>
    <meta:user-defined meta:name="OVERHEIDop.GmbID/DC.identifier">gmb-2026-368319</meta:user-defined>
    <meta:user-defined meta:name="OVERHEIDop.versieInformatie"/>
  </office:meta>
</office:document-meta>
</file>