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een vaste mest opslag op de locatie Hurwenensestraat 7 te Hurwenen zaaknummer ODR2608599</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melding ontvangen. De melding is gedaan voor een vaste mest opslag op de locatie Hurwenensestraat 7 te Hurwenen.</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6831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1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1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Maasdriel</meta:user-defined>
    <meta:user-defined meta:name="OVERHEIDop.Rubriek/DC.type">omgevingsmeld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een vaste mest opslag op de locatie Hurwenensestraat 7 te Hurwenen zaaknummer ODR2608599</meta:user-defined>
    <meta:user-defined meta:name="DCTERMS.W3CDTF/DCTERMS.available">2026-07-31</meta:user-defined>
    <meta:user-defined meta:name="DCTERMS.W3CDTF/OVERHEIDop.jaargang">2026</meta:user-defined>
    <meta:user-defined meta:name="OVERHEIDop.publicationIssue">368317</meta:user-defined>
    <meta:user-defined meta:name="OVERHEIDop.GmbID/DC.identifier">gmb-2026-368317</meta:user-defined>
    <meta:user-defined meta:name="OVERHEIDop.versieInformatie"/>
  </office:meta>
</office:document-meta>
</file>