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Westerveenweg 5 7671SL Vriezenveen. Bouwen van een woning, Bouwactiviteit (omgevingsplan), Afwijken van regels in het omgevingsplan, Verzonden op 29-07-2026, zaaknummer TR-Z2026-0008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Westerveenweg 5 7671SL Vriezenveen</text:p>
            <text:p text:style-name="common-al">
            <text:span text:style-name="nadrukvet">Project:</text:span> bouwen van een woning</text:p>
            <text:p text:style-name="common-al">
            <text:span text:style-name="nadrukvet">Ingekomen:</text:span> 16-04-2026</text:p>
            <text:p text:style-name="common-al">
            <text:span text:style-name="nadrukvet">Verzonden: </text:span>29-07-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83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891</meta:user-defined>
    <meta:user-defined meta:name="DCTERMS.abstract">bouwen van een woning</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Westerveenweg 5 7671SL Vriezenveen. Bouwen van een woning, Bouwactiviteit (omgevingsplan), Afwijken van regels in het omgevingsplan, Verzonden op 29-07-2026, zaaknummer TR-Z2026-000891</meta:user-defined>
    <meta:user-defined meta:name="DCTERMS.W3CDTF/DCTERMS.available">2026-08-05</meta:user-defined>
    <meta:user-defined meta:name="DCTERMS.W3CDTF/OVERHEIDop.jaargang">2026</meta:user-defined>
    <meta:user-defined meta:name="OVERHEIDop.publicationIssue">368309</meta:user-defined>
    <meta:user-defined meta:name="OVERHEIDop.GmbID/DC.identifier">gmb-2026-368309</meta:user-defined>
    <meta:user-defined meta:name="OVERHEIDop.versieInformatie"/>
  </office:meta>
</office:document-meta>
</file>