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erplichte fietspaden Strijland Oost en voorrangsregeling fietsoversteek Rubenslaan in Nijkerk</text:p>
      <text:section text:name="regeling_id1-3-2" text:style-name="regeling">
        <text:section text:name="aanhef_id1-3-2-1" text:style-name="aanhef"/>
        <text:section text:name="regeling-tekst_id1-3-2-2" text:style-name="regeling-tekst">
          <text:section text:name="tekst_id1-3-2-2-1" text:style-name="tekst">
            <text:p text:style-name="common-al">Zaaknummer: 2180619</text:p>
            <text:p text:style-name="common-al">Het college van burgemeester en wethouders van Nijkerk;</text:p>
            <text:p text:style-name="common-al">
            <text:span text:style-name="nadrukvet">gelet op:</text:span>
          </text:p>
            <text:list text:style-name="id1-3-2-2-1-4">
              <text:list-item text:style-override="id1-3-2-2-1-4-1">
                <text:number>•</text:number>
                <text:p text:style-name="al">artikel 18 lid 1 onderdeel d van de Wegenverkeerswet 1994, waarin is bepaald dat ons college de bevoegdheid heeft tot het nemen van verkeersbesluiten;</text:p>
              </text:list-item>
              <text:list-item text:style-override="id1-3-2-2-1-4-2">
                <text:number>•</text:number>
                <text:p text:style-name="al">de Wegenverkeerswet 1994, het Reglement verkeersregels en verkeerstekens 1990 (RVV 1990), het Besluit Administratieve Bepalingen inzake het Wegverkeer (BABW), en de Uitvoeringsvoorschriften BABW inzake verkeerstekens.</text:p>
              </text:list-item>
            </text:list>
            <text:p text:style-name="common-al">
            <text:span text:style-name="nadrukvet">aanleiding:</text:span>
          </text:p>
            <text:p text:style-name="common-al">Bij asfaltonderhoud in de wijk Paasbos is recent de fietsoversteek op de Rubenslaan aangepast. De hekjes zijn verwijderd en de oversteek is in de voorrang geplaatst. Daarbij is gebleken dat op de paden in de wijk Strijland Oost geen bebording hangt.</text:p>
            <text:p text:style-name="common-al">
            <text:span text:style-name="nadrukvet">overwegingen ten aanzien van het besluit:</text:span>
          </text:p>
            <text:p text:style-name="common-al">De paden in de wijk Strijland Oost hebben een roze asfaltverharding. De verbindingen zorgen voor het fietsnetwerk in de wijk. Deze verbindingen zijn niet bedoeld voor gemotoriseerd verkeer. Op een aantal toegangspunten naar deze paden staan paaltjes. De paden zijn 2,20 tot 2,50 meter breed.</text:p>
            <text:p text:style-name="common-al">Omdat op de paden geen bebording hangt, mogen motorvoertuigen van de paden gebruikmaken. Daar waar wel paaltjes staan, kunnen motorfietsen er alsnog gebruik van maken. De paden en de aansluitingen hiervan op de straten zijn niet geschikt voor gemotoriseerd verkeer. Ook vanwege verkeersveiligheid is dit niet gewenst.</text:p>
            <text:p text:style-name="common-al">Daarnaast kunnen ook bromfietsers van de paden gebruik maken. Binnen de bebouwde kom is het sinds de invoering van de maatregel ‘Bromfiets Op Rijbaan’ in 1999 gebruikelijk dat bromfietsers voor de verkeersveiligheid van de rijbaan gebruik maken. De gemeente ziet geen reden om op de in dit besluit genoemde paden bromfietsers toe te staan.<text:span text:style-name="nadrukcur"/>Hierbij is het volgende overwogen:</text:p>
            <text:list text:style-name="id1-3-2-2-1-11">
              <text:list-item text:style-override="id1-3-2-2-1-11-1">
                <text:number>•</text:number>
                <text:p text:style-name="al">Alle in dit besluit genoemde paden liggen binnen een erf (15 km/h zone) en zijn verblijfsgebieden. Voor bromfietsers is het veilig om tussen gemotoriseerd verkeer op de rijbaan te rijden;</text:p>
              </text:list-item>
              <text:list-item text:style-override="id1-3-2-2-1-11-2">
                <text:number>•</text:number>
                <text:p text:style-name="al">De paden aanwijzen als fietspad zorgt er niet voor dat bromfietsers een grote afstand moeten omrijden.</text:p>
              </text:list-item>
            </text:list>
            <text:p text:style-name="common-al">Om bovengenoemde redenen wijzen we de paden aan als verplicht fietspad. Deze verplichte fietspaden zijn niet bedoeld voor de bromfietsen. Deze laatste mogen geen gebruik maken van deze fietspaden, maar van rijbaan voor de gemotoriseerde voertuigen.</text:p>
            <text:p text:style-name="common-al">De fietsoversteek op de Rubenslaan (tussen huisnummer 39a en 41) is opgewaardeerd. De bestuurders op de Rubenslaan moeten voorrang verlenen aan bestuurders op het kruisende fietspad. Voor het instellen van een voorrangsregeling moet wettelijk een verkeersbesluit worden genomen.</text:p>
            <text:p text:style-name="common-al">
            <text:span text:style-name="nadrukvet">belangenafweging en motivering</text:span>
          </text:p>
            <text:p text:style-name="common-al">Het verkeersbesluit wordt genomen in het belang van de veiligheid van de weg en het beschermen van weggebruikers en passagiers. Ook de leefbaarheid van de omgeving wordt middels dit besluit gewaarborgd.</text:p>
            <text:p text:style-name="common-al">Door het plaatsen van borden G11/G12 wordt de veiligheid van (snor)fietsers en voetgangers gewaarborgd, omdat hiermee gemotoriseerd verkeer geweerd wordt. De paden zijn niet ontworpen voor gemotoriseerd verkeer en zijn in het verleden ook nooit zodanig gebruikt. Het plaatsen van bord G11/G12 zorgt daarom ook niet voor een verandering voor het gemotoriseerde verkeer.</text:p>
            <text:p text:style-name="common-al">Wel worden door het plaatsen van de borden G11/G12 bromfietsers op de fietspaden geweerd. Landelijk gezien is het gebruikelijk dat binnen de bebouwde kom bromfietsers van de rijbaan gebruikmaken. Dit kan over alternatieve, veilige routes met een maximumsnelheid van 30 km/h. De veiligheid van de weg en het beschermen van fietsers en voetgangers vindt de gemeente in deze situatie belangrijker dan het zoveel mogelijk waarborgen van de vrijheid van het (bromfiets)verkeer.</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Overeenkomstig artikel 24 van het Besluit administratieve bepalingen inzake het wegverkeer, is overleg gepleegd met de namens de Korpschef gemandateerde verkeersadviseur van de Politie, Eenheid Oost Nederland, District Gelderland Midden. Die heeft positief geadviseerd.</text:p>
            <text:p text:style-name="common-al">
            <text:span text:style-name="nadrukvet">besluit:</text:span>
          </text:p>
            <text:p text:style-name="common-al">Het instellen van een verplicht fietspad door het plaatsen van de borden G11 en G12 uit bijlage 1 van het RVV 1990 op de paden tussen:</text:p>
            <text:list text:style-name="id1-3-2-2-1-22">
              <text:list-item text:style-override="id1-3-2-2-1-22-1">
                <text:number>•</text:number>
                <text:p text:style-name="al">Marishof en Van Goghlaan;</text:p>
              </text:list-item>
              <text:list-item text:style-override="id1-3-2-2-1-22-2">
                <text:number>•</text:number>
                <text:p text:style-name="al">Marishof, Jan Steenhof en Rubenslaan;</text:p>
              </text:list-item>
              <text:list-item text:style-override="id1-3-2-2-1-22-3">
                <text:number>•</text:number>
                <text:p text:style-name="al">Rubenslaan en Oude Barneveldseweg.</text:p>
              </text:list-item>
            </text:list>
            <text:p text:style-name="common-al">Het instellen van een voorrangsregeling bij de fietsoversteek op de Rubenslaan in Nijkerk tussen huisnummer 39a en 41 door het plaatsen van de borden B6 uit bijlage 1 van het RVV 1990 en het aanbrengen van haaientanden zoals bedoeld in artikel 1 en artikel 80 van het RVV 1990.</text:p>
            <text:p text:style-name="common-al">De maatregelen worden uitgevoerd overeenkomstig de bij dit besluit behorende situatieschets getiteld ‘’Bebordingstekening fietspaden Strijland Oost”.</text:p>
            <text:p text:style-name="common-al">Bovenstaand wordt bekendgemaakt middels publicatie in het Gemeenteblad en wordt gepubliceerd in de Stad Nijkerk en op de website van de gemeente Nijkerk.</text:p>
            <text:p text:style-name="common-al">Aldus vastgesteld, </text:p>
            <text:p text:style-name="common-al">namens het college van burgemeester en wethouders</text:p>
            <text:p text:style-name="common-al">de heer B. Richtersz</text:p>
            <text:p text:style-name="common-al">
            <text:span text:style-name="nadrukvet">Niet mee eens?</text:span>
          </text:p>
            <text:p text:style-name="common-al">Tegen dit besluit kan een belanghebbende bezwaar maken bij burgemeester en wethouders van Nijkerk. Het bezwaarschrift moet binnen zes weken na publicatiedatum van dit besluit worden ingediend. Met een elektronische handtekening (DigiD) kan online bezwaar worden gemaakt via de website www.nijkerk.eu/bezwaar-maken.</text:p>
            <text:p text:style-name="common-al">Voor informatie over het genoemde verkeersbesluit kunt u contact opnemen met het team Vakspecialisten. Dit kan telefonisch via 033 247 22 22 of mail naar gemeente@nijkerk.eu.</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829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9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9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kerk</meta:user-defined>
    <meta:user-defined meta:name="OVERHEID.Gemeente/OVERHEID.authority">Nijkerk</meta:user-defined>
    <meta:user-defined meta:name="OVERHEID.Informatietype/DC.type">officiële publicatie</meta:user-defined>
    <meta:user-defined meta:name="OVERHEIDop.Rubriek/DC.type">verkeersbesluit of -mededeling</meta:user-defined>
    <meta:user-defined meta:name="OVERHEID.Gemeente/DCTERMS.publisher">Nijker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ijkerk - Instellen verplichte fietspaden en voorrangsregeling - Nijkerk, wijk Strijland Oost</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OVERHEIDvb.Weggebruiker/OVERHEIDvb.weggebruiker">bestuurders van een motorrijwiel, scooter, personenauto of bestelauto</meta:user-defined>
    <meta:user-defined meta:name="OVERHEIDvb.referentienummer">2180619</meta:user-defined>
    <meta:user-defined meta:name="OVERHEIDop.verkeersbordcode">B6</meta:user-defined>
    <meta:user-defined meta:name="OVERHEIDop.verkeersbordcode">G11</meta:user-defined>
    <meta:user-defined meta:name="OVERHEIDop.verkeersbordcode">G12</meta:user-defined>
    <dc:language>nl</dc:language>
    <meta:user-defined meta:name="OVERHEIDop.locatietype/OVERHEIDop.gebiedsmarkering">Vlak</meta:user-defined>
    <meta:user-defined meta:name="DC.title">Verkeersbesluit instellen verplichte fietspaden Strijland Oost en voorrangsregeling fietsoversteek Rubenslaan in Nijkerk</meta:user-defined>
    <meta:user-defined meta:name="DCTERMS.W3CDTF/DCTERMS.available">2026-08-05</meta:user-defined>
    <meta:user-defined meta:name="OVERHEIDop.externeBijlage">Bebordingstekening fietspaden Strijland Oost|exb-2026-27484</meta:user-defined>
    <meta:user-defined meta:name="DCTERMS.W3CDTF/OVERHEIDop.jaargang">2026</meta:user-defined>
    <meta:user-defined meta:name="OVERHEIDop.publicationIssue">368291</meta:user-defined>
    <meta:user-defined meta:name="OVERHEIDop.GmbID/DC.identifier">gmb-2026-368291</meta:user-defined>
    <meta:user-defined meta:name="OVERHEIDop.versieInformatie"/>
  </office:meta>
</office:document-meta>
</file>