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Geuzenkade 43-3 1056K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groten van de woning gelegen op de derde verdieping door het toevoegen van de gehele zolderverdieping</text:p>
            <text:p text:style-name="common-al">Besluit: verleend</text:p>
            <text:p text:style-name="common-al">Besluit verzonden op: 02-07-2026</text:p>
            <text:p text:style-name="common-al">Zaakadres: Geuzenkade 43-3 1056KM Amsterdam</text:p>
            <text:p text:style-name="common-al">Zaaknummer: Z2026-021073</text:p>
            <text:p text:style-name="common-al">DSO-nummer: 2026051202182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21073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2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8289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28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28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1073</meta:user-defined>
    <meta:user-defined meta:name="DCTERMS.abstract">vergroten van de woning gelegen op de derde verdieping door het toevoegen van de gehele zolderverdiep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Geuzenkade 43-3 1056KM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289</meta:user-defined>
    <meta:user-defined meta:name="OVERHEIDop.GmbID/DC.identifier">gmb-2026-368289</meta:user-defined>
    <meta:user-defined meta:name="OVERHEIDop.versieInformatie"/>
  </office:meta>
</office:document-meta>
</file>