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856, Kooierlaan 5 en 5a, 7156NE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Kooierlaan 5 en 5a, 7156 NE Beltrum, herontwikkeling van de locatie en het toevoegen van twee woningen, Z2026-00000856 (beslistermijn tot 16 septem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828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8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8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856</meta:user-defined>
    <meta:user-defined meta:name="DCTERMS.abstract">Betreft: Beschikking verlenging beslistermijn op locatie Kooierlaan 5 en 5a, 7156NE Beltrum</meta:user-defined>
    <dc:language>nl</dc:language>
    <meta:user-defined meta:name="OVERHEIDop.locatietype/OVERHEIDop.gebiedsmarkering">Vlak</meta:user-defined>
    <meta:user-defined meta:name="DC.title">Kennisgeving termijnverlenging Z2026-00000856, Kooierlaan 5 en 5a, 7156NE Beltru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284</meta:user-defined>
    <meta:user-defined meta:name="OVERHEIDop.GmbID/DC.identifier">gmb-2026-368284</meta:user-defined>
    <meta:user-defined meta:name="OVERHEIDop.versieInformatie"/>
  </office:meta>
</office:document-meta>
</file>