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Van Hilligaertstraat 14A 1072JZ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veranderen en vergroten van het gebouw, door het maken van een aanbouw aan de achtergevel met een tuintrap en het inpandig veranderen van de trap van de begane grond naar de eerste verdieping van het gebouw.</text:p>
            <text:p text:style-name="common-al">Besluit: verleend</text:p>
            <text:p text:style-name="common-al">Besluit verzonden op: 29-07-2026</text:p>
            <text:p text:style-name="common-al">Zaakadres: Van Hilligaertstraat 14A 1072JZ Amsterdam</text:p>
            <text:p text:style-name="common-al">Zaaknummer: Z2025-051074</text:p>
            <text:p text:style-name="common-al">DSO-nummer: 2025113000264</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5-051074"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29-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827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7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7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51074</meta:user-defined>
    <meta:user-defined meta:name="DCTERMS.abstract">veranderen en vergroten van het gebouw, door het maken van een aanbouw aan de achtergevel met een tuintrap en het inpandig veranderen van de trap...</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rleend Van Hilligaertstraat 14A 1072JZ Amsterdam</meta:user-defined>
    <meta:user-defined meta:name="DCTERMS.W3CDTF/DCTERMS.available">2026-07-31</meta:user-defined>
    <meta:user-defined meta:name="DCTERMS.W3CDTF/OVERHEIDop.jaargang">2026</meta:user-defined>
    <meta:user-defined meta:name="OVERHEIDop.publicationIssue">368276</meta:user-defined>
    <meta:user-defined meta:name="OVERHEIDop.GmbID/DC.identifier">gmb-2026-368276</meta:user-defined>
    <meta:user-defined meta:name="OVERHEIDop.versieInformatie"/>
  </office:meta>
</office:document-meta>
</file>