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op locatie Bredeweg 69a, 6668AS Rand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aanpassen van de inrit. Het besluit is verleend:</text:p>
            <text:p text:style-name="common-al">
            <text:span text:style-name="nadrukvet">Locatie: </text:span>Bredeweg 69a, 6668AS Randwijk</text:p>
            <text:p text:style-name="common-al">
            <text:span text:style-name="nadrukvet">Zaaknummer: </text:span>Z2026-01485</text:p>
            <text:p text:style-name="common-al">
            <text:span text:style-name="nadrukvet">Datum besluit:</text:span> 29 juli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het aanleggen of veranderen van een uitweg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10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6826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26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26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ver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1485</meta:user-defined>
    <meta:user-defined meta:name="DCTERMS.abstract">Betreft: het aanpassen van de inrit op locatie Bredeweg 69a, 6668AS Randwijk, vergunning verleend op 29 juli 2026 volgens reguliere voorbereidingsprocedur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mgevingsvergunning op locatie Bredeweg 69a, 6668AS Randwijk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268</meta:user-defined>
    <meta:user-defined meta:name="OVERHEIDop.GmbID/DC.identifier">gmb-2026-368268</meta:user-defined>
    <meta:user-defined meta:name="OVERHEIDop.versieInformatie"/>
  </office:meta>
</office:document-meta>
</file>