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treft: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op 28 juli 2026 een aanvraag evenementenvergunning heeft ontvangen voor de organisatie van kermisactiviteiten bij de Bachelor Club van 2 t/m 5 oktober 2026 in Ell op locatie Sebastiaanstraat 7, 6011RD Ell.</text:p>
            <text:p text:style-name="common-al">De aanvraag is geregistreerd onder zaaknummer Z2026-00001198 en aangevraagd voor de volgende activiteit(en)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</text:list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6826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98</meta:user-defined>
    <meta:user-defined meta:name="DCTERMS.abstract">Aanvraag evenementenvergunning ontvangen voor Kermisactiviteiten bij de Bachelor Club van 2 t/m 5 oktober 2026 in Ell, Sebastiaanstraat 7, 6011RD El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treft: Aanvraag evenementenvergunnin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67</meta:user-defined>
    <meta:user-defined meta:name="OVERHEIDop.GmbID/DC.identifier">gmb-2026-368267</meta:user-defined>
    <meta:user-defined meta:name="OVERHEIDop.versieInformatie"/>
  </office:meta>
</office:document-meta>
</file>