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Terras Enzovoort in Varsseveld</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burgemeester danwel het college van Oude IJsselstreek, voor zover het ieders bevoegdheden betreft, een besluit genomen op de aanvraag voor het organiseren van het evenement Terras Enzovoort op 14 t/m 16 augustus 2026 op de locaties Schoolstraat 8 en Grutterinkpad in Varsseveld.</text:p>
            <text:p text:style-name="common-al">Grutterinkpad is afgesloten.</text:p>
            <text:p text:style-name="common-al">Zaaknummer: 1367686</text:p>
            <text:p text:style-name="common-al">Het besluit is verzonden op 29 juli 2026.</text:p>
            <text:p text:style-name="common-al"/>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826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6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6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Besluit evenementenvergunning Terras Enzovoort in Varsseveld</meta:user-defined>
    <meta:user-defined meta:name="DCTERMS.W3CDTF/DCTERMS.available">2026-07-31</meta:user-defined>
    <meta:user-defined meta:name="DCTERMS.W3CDTF/OVERHEIDop.jaargang">2026</meta:user-defined>
    <meta:user-defined meta:name="OVERHEIDop.externeBijlage">Evenementenvergunning Terras Enzovoort |exb-2026-27480</meta:user-defined>
    <meta:user-defined meta:name="OVERHEIDop.publicationIssue">368262</meta:user-defined>
    <meta:user-defined meta:name="OVERHEIDop.GmbID/DC.identifier">gmb-2026-368262</meta:user-defined>
    <meta:user-defined meta:name="OVERHEIDop.versieInformatie"/>
  </office:meta>
</office:document-meta>
</file>