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omgevingsvergunning, het isoleren aan de buitenzijde van de zijgevel en eerste verdieping van de achtergevel en het stuken van de voor, zij- en achtergevel, Deventer B 6083, Kolkweg 107, 7413ZG Deventer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Nieuwe besluitdatum wordt: 16 september 2026</text:span>
          </text:p>
            <text:p text:style-name="common-al">
            <text:span text:style-name="nadrukvet">Locatie:</text:span> Deventer B 6083, Kolkweg 107, 7413ZG Deventer </text:p>
            <text:p text:style-name="common-al">
            <text:span text:style-name="nadrukvet">Zaakomschrijving:</text:span> het isoleren aan de buitenzijde van de zijgevel en eerste verdieping van de achtergevel en het stuken van de voor, zij- en achtergevel</text:p>
            <text:p text:style-name="common-al">
            <text:span text:style-name="nadrukvet">Zaaknummer:</text:span> Z2025-00010314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verlengen eenmalig de beslistermijn</text:span>
          </text:p>
            <text:p text:style-name="common-al">Burgemeester en wethouders van Deventer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5-0001031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68247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24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24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5-00010314</meta:user-defined>
    <meta:user-defined meta:name="DCTERMS.abstract">het isoleren aan de buitenzijde van de zijgevel en eerste verdieping van de achtergevel en het stuken van de voor, zij- en achtergevel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ngen beslistermijn omgevingsvergunning, het isoleren aan de buitenzijde van de zijgevel en eerste verdieping van de achtergevel en het stuken van de voor, zij- en achtergevel, Deventer B 6083, Kolkweg 107, 7413ZG Deventer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247</meta:user-defined>
    <meta:user-defined meta:name="OVERHEIDop.GmbID/DC.identifier">gmb-2026-368247</meta:user-defined>
    <meta:user-defined meta:name="OVERHEIDop.versieInformatie"/>
  </office:meta>
</office:document-meta>
</file>