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fwijken van regels in het omgevingsplan (legaliseren kamerverhuur), Tijdigstraat 6, 6006EM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afwijken van regels in het omgevingsplan (legaliseren kamerverhuur) op de locatie Tijdigstraat 6, 6006EM Weert. De aanvraag om omgevingsvergunning is ontvangen op 28 juli 2026 en is geregistreerd onder zaaknummer Z2026-00001780.</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6824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80</meta:user-defined>
    <meta:user-defined meta:name="DCTERMS.abstract">Betreft: Aanvraag op locatie Tijdigstraat 6, 6006EM Weert</meta:user-defined>
    <dc:language>nl</dc:language>
    <meta:user-defined meta:name="OVERHEIDop.locatietype/OVERHEIDop.gebiedsmarkering">Vlak</meta:user-defined>
    <meta:user-defined meta:name="DC.title">Aanvraag Omgevingsvergunning voor het afwijken van regels in het omgevingsplan (legaliseren kamerverhuur), Tijdigstraat 6, 6006EM Weert</meta:user-defined>
    <meta:user-defined meta:name="DCTERMS.W3CDTF/DCTERMS.available">2026-07-31</meta:user-defined>
    <meta:user-defined meta:name="DCTERMS.W3CDTF/OVERHEIDop.jaargang">2026</meta:user-defined>
    <meta:user-defined meta:name="OVERHEIDop.publicationIssue">368245</meta:user-defined>
    <meta:user-defined meta:name="OVERHEIDop.GmbID/DC.identifier">gmb-2026-368245</meta:user-defined>
    <meta:user-defined meta:name="OVERHEIDop.versieInformatie"/>
  </office:meta>
</office:document-meta>
</file>