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31 eengezinswoningen (veld 18), Baanvak 1 t/m 39 en Het Goeie Spoor 140 t/m 160 in Wilnis</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9 juli 2026 een omgevingsvergunning met zaaknummer Z2026-001012 verleend. De gemeente geeft hiermee toestemming voor het bouwen van 31 eengezinswoningen (veld 18) op locatie Baanvak 1 t/m 39 en Het Goeie Spoor 140 t/m 160 in Wilnis.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9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82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012</meta:user-defined>
    <meta:user-defined meta:name="DCTERMS.abstract">Betreft:  Besluit op locatie Baanvak 1 t/m 39 en Het Goeie Spoor 140 t/m 160 in Wilnis</meta:user-defined>
    <dc:language>nl</dc:language>
    <meta:user-defined meta:name="OVERHEIDop.locatietype/OVERHEIDop.gebiedsmarkering">Vlak</meta:user-defined>
    <meta:user-defined meta:name="DC.title">Kennisgeving VERLEENDE omgevingsvergunning voor het bouwen van 31 eengezinswoningen (veld 18), Baanvak 1 t/m 39 en Het Goeie Spoor 140 t/m 160 in Wilnis</meta:user-defined>
    <meta:user-defined meta:name="DCTERMS.W3CDTF/DCTERMS.available">2026-07-31</meta:user-defined>
    <meta:user-defined meta:name="DCTERMS.W3CDTF/OVERHEIDop.jaargang">2026</meta:user-defined>
    <meta:user-defined meta:name="OVERHEIDop.publicationIssue">368236</meta:user-defined>
    <meta:user-defined meta:name="OVERHEIDop.GmbID/DC.identifier">gmb-2026-368236</meta:user-defined>
    <meta:user-defined meta:name="OVERHEIDop.versieInformatie"/>
  </office:meta>
</office:document-meta>
</file>