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IJweg 18A, Zwanenburg - Wijzigen gevel bedrijfsruimte</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wijzigen van de gevel van de bedrijfsruimte</text:p>
            <text:p text:style-name="common-al">Zaaknummer: OD2026-0035829</text:p>
            <text:p text:style-name="common-al">DSO nummer: 2026060302033</text:p>
            <text:p text:style-name="common-al">Ontvangstdatum aanvraag: 03-06-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68230</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30</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30</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35829</meta:user-defined>
    <meta:user-defined meta:name="DCTERMS.abstract">het wijzigen van de gevel van de bedrijfsruimte</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IJweg 18A, Zwanenburg - Wijzigen gevel bedrijfsruimte</meta:user-defined>
    <meta:user-defined meta:name="DCTERMS.W3CDTF/DCTERMS.available">2026-07-31</meta:user-defined>
    <meta:user-defined meta:name="DCTERMS.W3CDTF/OVERHEIDop.jaargang">2026</meta:user-defined>
    <meta:user-defined meta:name="OVERHEIDop.publicationIssue">368230</meta:user-defined>
    <meta:user-defined meta:name="OVERHEIDop.GmbID/DC.identifier">gmb-2026-368230</meta:user-defined>
    <meta:user-defined meta:name="OVERHEIDop.versieInformatie"/>
  </office:meta>
</office:document-meta>
</file>