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Broek Rock Open Air in Breedenbroek</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burgemeester danwel het college van Oude IJsselstreek, voor zover het ieders bevoegdheden betreft, een besluit genomen op de aanvraag voor het organiseren van het evenement Broek Rock Open Air op 11 en 12 september 2026 op de locatie Demkespad 2 in Breedenbroek.</text:p>
            <text:p text:style-name="common-al">Het Demkespad is afgesloten.</text:p>
            <text:p text:style-name="common-al">Zaaknummer: 1367711</text:p>
            <text:p text:style-name="common-al">Het besluit is verzonden op 22 juli 2026.</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818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Besluit evenementenvergunning Broek Rock Open Air in Breedenbroek</meta:user-defined>
    <meta:user-defined meta:name="DCTERMS.W3CDTF/DCTERMS.available">2026-07-31</meta:user-defined>
    <meta:user-defined meta:name="DCTERMS.W3CDTF/OVERHEIDop.jaargang">2026</meta:user-defined>
    <meta:user-defined meta:name="OVERHEIDop.externeBijlage">Evenementenvergunning Broek Rock Open Air |exb-2026-27477</meta:user-defined>
    <meta:user-defined meta:name="OVERHEIDop.publicationIssue">368186</meta:user-defined>
    <meta:user-defined meta:name="OVERHEIDop.GmbID/DC.identifier">gmb-2026-368186</meta:user-defined>
    <meta:user-defined meta:name="OVERHEIDop.versieInformatie"/>
  </office:meta>
</office:document-meta>
</file>