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verduurzamen van 31 woningen, het toepassen van dakisolatie en vervangen van goten en boeiboorden - Diverse locaties in Noorde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Diverse locaties in Noordenveld, het verduurzamen van 31 woningen, het toepassen van dakisolatie en vervangen van goten en boeiboorden, verleend op 29 juli    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6818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978</meta:user-defined>
    <meta:user-defined meta:name="DCTERMS.abstract">Gemeente Noordenveld - besluit voor: het verduurzamen van 31 woningen, het toepassen van dakisolatie en vervangen van goten en boeiboorden - Diverse locaties in Noordenveld</meta:user-defined>
    <dc:language>nl</dc:language>
    <meta:user-defined meta:name="OVERHEIDop.locatietype/OVERHEIDop.gebiedsmarkering">Punt</meta:user-defined>
    <meta:user-defined meta:name="DC.title">Gemeente Noordenveld - aanvr. beschikking behandelen - het verduurzamen van 31 woningen, het toepassen van dakisolatie en vervangen van goten en boeiboorden - Diverse locaties in Noordenvel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68181</meta:user-defined>
    <meta:user-defined meta:name="OVERHEIDop.GmbID/DC.identifier">gmb-2026-368181</meta:user-defined>
    <meta:user-defined meta:name="OVERHEIDop.versieInformatie"/>
  </office:meta>
</office:document-meta>
</file>