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Verkeersbesluit voor het intrekken van een laad- en losplaats ten behoeve van een winkel op een openbare parkeerplaats gelegen aan de Doctor Ariënsstraat op de hoek Roermondseweg-Doctor Ariënsstraat te Posterholt</text:p>
      <text:section text:name="regeling_id1-3-2" text:style-name="regeling">
        <text:section text:name="aanhef_id1-3-2-1" text:style-name="aanhef">
          <text:section text:name="context_id1-3-2-1-1" text:style-name="context">
            <text:p text:style-name="context.al">
            <text:span text:style-name="nadrukvet">Gem.reg.nr. </text:span>Z25-063025</text:p>
            <text:p text:style-name="context.al">
            <text:span text:style-name="nadrukvet">Datum </text:span>23 juli 2026</text:p>
            <text:p text:style-name="context_bottom"/>
          </text:section>
          <text:p text:style-name="aanhef_wie">BURGEMEESTER EN WETHOUDERS VAN ROERDALEN</text:p>
          <text:section text:name="considerans_id1-3-2-1-3" text:style-name="considerans">
            <text:p text:style-name="considerans.al">Overwegende dat:</text:p>
            <text:list text:style-name="id1-3-2-1-3-2">
              <text:list-item text:style-override="id1-3-2-1-3-2-1">
                <text:number>-</text:number>
                <text:p text:style-name="al">Wij op grond van artikel 18, eerste lid, onder d, van de Wegenverkeerswet 1994 bijgevoegd zijn verkeersbesluiten te nemen voor wegen die in beheer zijn bij de gemeente.</text:p>
              </text:list-item>
            </text:list>
            <text:p text:style-name="considerans.al">Gelet op: </text:p>
            <text:list text:style-name="id1-3-2-1-3-4">
              <text:list-item text:style-override="id1-3-2-1-3-4-1">
                <text:number>-</text:number>
                <text:p text:style-name="al">Wegenverkeerswet 1994 (hierna WVW 1994);</text:p>
              </text:list-item>
              <text:list-item text:style-override="id1-3-2-1-3-4-2">
                <text:number>-</text:number>
                <text:p text:style-name="al">Reglement verkeersregels en verkeerstekens 1990 (hierna RVV 1990);</text:p>
              </text:list-item>
              <text:list-item text:style-override="id1-3-2-1-3-4-3">
                <text:number>-</text:number>
                <text:p text:style-name="al">Besluit administratieve bepalingen inzake het wegverkeer (hierna BABW).</text:p>
              </text:list-item>
            </text:list>
            <text:p text:style-name="considerans.al">
            <text:span text:style-name="nadrukvet">Aanleiding en besluit</text:span>
          </text:p>
            <text:p text:style-name="considerans.al">
            <text:span text:style-name="nadrukvet">Aanleiding</text:span>
          </text:p>
            <text:p text:style-name="considerans.al">Uit het oogpunt van het verzekeren van de veiligheid op de weg, het in stand houden van de weg en het waarborgen van de bruikbaarheid daarvan, alsmede het zoveel mogelijk waarborgen van de vrijheid van het verkeer, hebben wij op 11 december 2025 besloten om een gelegenheid voor het onmiddellijk laden en lossen van goederen t.b.v. bedrijf gelegen op de hoek Roermondseweg-Doctor Ariënsstraat te Posterholt in te stellen. </text:p>
            <text:p text:style-name="considerans.al">Tegen dit besluit zijn bezwaren ingediend. Na heroverweging als bedoeld in artikel 7:11 van de Algemene wet bestuursrecht zijn deze bezwaren gegrond verklaard. Gebleken is, dat wij onvoldoende hebben onderbouwd dat een aparte laad- en losplaats noodzakelijk is en dat wij, na afweging van alle betrokken belangen, niet in redelijkheid hebben kunnen besluiten tot het instellen van deze laad- en losplaats bij het bedrijf gelegen op de hoek Roermondseweg-Doctor Ariënsstraat in Posterholt. Het besluit van 11 december 2025 kan dan ook niet in stand blijven. </text:p>
            <text:p text:style-name="considerans.al">Gelet hierop hebben wij besloten om het besluit in te trekken.</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Op grond van vorenstaande overwegingen besluiten burgemeester en wethouders: </text:p>
            <text:list text:style-name="id1-3-2-2-1-2">
              <text:list-item text:style-override="id1-3-2-2-1-2-1">
                <text:number>I.</text:number>
                <text:p text:style-name="al">Het verkeersbesluit d.d. 11 december 2025 met kenmerk Z25-063025, gepubliceerd op 16 maart 2026, om een laad- en losplaats op een openbare parkeerplaats gelegen aan de Doctor Ariënsstraat in Posterholt te realiseren t.b.v. een winkel gelegen op de hoek Roermondseweg-Doctor Ariënsstraat, in te trekken</text:p>
              </text:list-item>
              <text:list-item text:style-override="id1-3-2-2-1-2-2">
                <text:number>II.</text:number>
                <text:p text:style-name="al">Dit intrekkingsbesluit in werking te laten treden op de dag na bekendmaking in het elektronisch gemeenteblad. </text:p>
              </text:list-item>
            </text:list>
            <text:p text:style-name="tekst_bottom"/>
          </text:section>
        </text:section>
        <text:section text:name="regeling-sluiting_id1-3-2-3" text:style-name="regeling-sluiting">
          <text:section text:name="gegeven_id1-3-2-3-1" text:style-name="gegeven">
            <text:p text:style-name="dagtekening">
            <text:span text:style-name="plaats"> St. Odiliënberg, </text:span>
            <text:span text:style-name="datum">23 juli 2026 </text:span>
          </text:p>
          </text:section>
          <text:section text:name="ondertekening_id1-3-2-3-2">
            <text:p><text:span text:style-name="ondertekening_naam">
            <text:span text:style-name="voornaam">
              
            </text:span>
            <text:span text:style-name="achternaam"/>
          </text:span></text:p>
            <text:p><text:span text:style-name="functie">Hoogachtend,</text:span></text:p>
          </text:section>
          <text:section text:name="ondertekening_id1-3-2-3-3">
            <text:p><text:span text:style-name="functie">Burgemeester en wethouders van de gemeente Roerdalen,</text:span></text:p>
          </text:section>
          <text:section text:name="ondertekening_id1-3-2-3-4">
            <text:p><text:span text:style-name="functie">krachtens mandaat,</text:span></text:p>
          </text:section>
          <text:section text:name="ondertekening_id1-3-2-3-5">
            <text:p><text:span text:style-name="functie">G. Brings</text:span></text:p>
          </text:section>
          <text:section text:name="ondertekening_id1-3-2-3-6">
            <text:p><text:span text:style-name="functie">Specialist/beleidsmedewerker Openbare Werken, Verkeer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text:p>
          <text:p text:style-name="bezwaarschrift_al">Via <text:a xlink:href="https://www.roerdalen.nl/bezwaar-maken" xlink:type="simple"><text:span text:style-name="nadrukondlijn">Bezwaar maken | Gemeente Roerdalen</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6816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6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6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erdalen - intrekken van een laad- en losplaats ten behoeve van een winkel op een openbare parkeerplaats - aan de Doctor Ariënsstraat op de hoek Roermondseweg-Doctor Ariënsstraat te Posterholt</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5-063025</meta:user-defined>
    <meta:user-defined meta:name="OVERHEIDop.verkeersbordcode">N.v.t.</meta:user-defined>
    <dc:language>nl</dc:language>
    <meta:user-defined meta:name="OVERHEIDop.locatietype/OVERHEIDop.gebiedsmarkering">Weg</meta:user-defined>
    <meta:user-defined meta:name="OVERHEIDop.locatietype/OVERHEIDop.gebiedsmarkering">Weg</meta:user-defined>
    <meta:user-defined meta:name="DC.title">Verkeersbesluit voor het intrekken van een laad- en losplaats ten behoeve van een winkel op een openbare parkeerplaats gelegen aan de Doctor Ariënsstraat op de hoek Roermondseweg-Doctor Ariënsstraat te Posterholt</meta:user-defined>
    <meta:user-defined meta:name="DCTERMS.W3CDTF/DCTERMS.available">2026-08-03</meta:user-defined>
    <meta:user-defined meta:name="DCTERMS.W3CDTF/OVERHEIDop.jaargang">2026</meta:user-defined>
    <meta:user-defined meta:name="OVERHEIDop.publicationIssue">368161</meta:user-defined>
    <meta:user-defined meta:name="OVERHEIDop.GmbID/DC.identifier">gmb-2026-368161</meta:user-defined>
    <meta:user-defined meta:name="OVERHEIDop.versieInformatie"/>
  </office:meta>
</office:document-meta>
</file>