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evenementen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Besluit Evenementenvergunning:  </text:p>
            <text:p text:style-name="common-al">
            
          </text:p>
            <text:p text:style-name="common-al">De burgemeester maakt bekend dat hij de volgende vergunning heeft verleend: </text:p>
            <text:p text:style-name="common-al">
            
          </text:p>
            <text:p text:style-name="common-al">Datum besluit: 29-07-2026</text:p>
            <text:p text:style-name="common-al">Omschrijving: Buurtbioscoop</text:p>
            <text:p text:style-name="common-al">Locatie: Fortweg 60, 7322 GV Apeldoorn, Heemradenlaan 130, 7329 BZ Apeldoorn, Schotweg 95, 7312 AD Apeldoorn, Maasstraat 2, 7333 JG Apeldoorn</text:p>
            <text:p text:style-name="common-al">Zaaknummer: 02006229724</text:p>
            <text:p text:style-name="common-al">Datum en tijdstip evenement:</text:p>
            <text:p text:style-name="common-al">14 en 15 augustus 2026 van 21.15 uur tot 23.15 uur, Mheenpark</text:p>
            <text:p text:style-name="common-al">28 en 29 augustus 2026 van 20.45 uur tot 22.45 uur, Matenpark</text:p>
            <text:p text:style-name="common-al">4 en 5 september 2026 van 20.30 uur tot 22.30 uur, Sprengenpark</text:p>
            <text:p text:style-name="common-al">11 en 12 september 2026 van 20.00 uur tot 22.00 uur, Zuiderpark</text:p>
            <text:p text:style-name="common-al">
            
          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en eventuele andere belanghebbenden kunnen op grond van de Algemene wet bestuursrecht tegen dit besluit bezwaar maken. </text:p>
            <text:p text:style-name="common-al">Een bezwaarschrift dient binnen 6 weken na verzending van dit besluit (zie datum) gestuurd te worden naar de burgemeester van Apeldoorn, t.a.v. de afdeling Juridische Zaken, Postbus 9033, 7300 ES Apeldoorn. </text:p>
            <text:p text:style-name="common-al">
            
          </text:p>
            <text:p text:style-name="common-al">Een bezwaarschrift kan ook digitaal ingediend worden via het formulier op <text:a xlink:href="www.apeldoorn.nl/bezwaarschrift" xlink:type="simple">www.apeldoorn.nl/bezwaarschrift</text:a>. </text:p>
            <text:p text:style-name="common-al">Als u uw bezwaarschrift per post verstuurt raad ik u aan een kopie van het besluit mee te sturen.</text:p>
            <text:p text:style-name="common-al">
            
          </text:p>
            <text:p text:style-name="common-al">
            <text:span text:style-name="nadrukvet">Vragen?</text:span>
          </text:p>
            <text:p text:style-name="common-al">Heeft u vragen over de vergunning of wilt u een kopie opvragen? </text:p>
            <text:p text:style-name="last-al">Dan kunt u contact opnemen met de afdeling Omgevingsrecht en Vergunningen via tel. 14055 of via apvvergunningen@apeldoorn.nl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68160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160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160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peldoorn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02006229724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Besluit evenementenvergunning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8160</meta:user-defined>
    <meta:user-defined meta:name="OVERHEIDop.GmbID/DC.identifier">gmb-2026-368160</meta:user-defined>
    <meta:user-defined meta:name="OVERHEIDop.versieInformatie"/>
  </office:meta>
</office:document-meta>
</file>