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545480966i195a11cf-0224-469d-85d9-c42525c9958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aanleg gehandicaptenparkeerplaats op kenteken, Dr. E. Boekmanstraat 6-70</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Dr. E. Boekmanstraat 6-70 (parkeervaknummer 114685485015)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7.46981132075472mm"><draw:image xlink:href="Pictures/Afbeelding545480966i195a11cf-0224-469d-85d9-c42525c9958e.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813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3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3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Dr. E. Boekmanstraat 6-70 - Dr. E. Boekmanstraat 6-7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Dr. E. Boekmanstraat 6-70</meta:user-defined>
    <meta:user-defined meta:name="OVERHEIDop.verkeersbordcode">E6</meta:user-defined>
    <dc:language>nl</dc:language>
    <meta:user-defined meta:name="OVERHEIDop.locatietype/OVERHEIDop.gebiedsmarkering">Punt</meta:user-defined>
    <meta:user-defined meta:name="DC.title">Amsterdam Nieuw-West, verkeersbesluit aanleg gehandicaptenparkeerplaats op kenteken, Dr. E. Boekmanstraat 6-70</meta:user-defined>
    <meta:user-defined meta:name="DCTERMS.W3CDTF/DCTERMS.available">2026-07-31</meta:user-defined>
    <meta:user-defined meta:name="DCTERMS.W3CDTF/OVERHEIDop.jaargang">2026</meta:user-defined>
    <meta:user-defined meta:name="OVERHEIDop.publicationIssue">368134</meta:user-defined>
    <meta:user-defined meta:name="OVERHEIDop.GmbID/DC.identifier">gmb-2026-368134</meta:user-defined>
    <meta:user-defined meta:name="OVERHEIDop.versieInformatie"/>
  </office:meta>
</office:document-meta>
</file>