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Bloemstraat 42 1016L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wijderen van een afvoerkanaal en het aanbrengen van een ontgeuringsinstallatie op het achterdakvlak</text:p>
            <text:p text:style-name="common-al">Besluit: verleend</text:p>
            <text:p text:style-name="common-al">Besluit verzonden op: 28-07-2026</text:p>
            <text:p text:style-name="common-al">Zaakadres: Bloemstraat 42 1016LC Amsterdam</text:p>
            <text:p text:style-name="common-al">Zaaknummer: Z2026-021045</text:p>
            <text:p text:style-name="common-al">DSO-nummer: 2026051201148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21045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8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8125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12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12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1045</meta:user-defined>
    <meta:user-defined meta:name="DCTERMS.abstract">verwijderen van een afvoerkanaal en het aanbrengen van een ontgeuringsinstallatie op het achterdakvlak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Bloemstraat 42 1016LC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125</meta:user-defined>
    <meta:user-defined meta:name="OVERHEIDop.GmbID/DC.identifier">gmb-2026-368125</meta:user-defined>
    <meta:user-defined meta:name="OVERHEIDop.versieInformatie"/>
  </office:meta>
</office:document-meta>
</file>